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8"/><text:bookmark-start text:name="__RefHeading___p4-req-21-9-008_1"/><text:bookmark-start text:name="p4-req-21-9-008"/>P4-REQ-21-9-008<text:bookmark-end text:name="__RefHeading___p4-req-21-9-008_1"/><text:bookmark-end text:name="p4-req-21-9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expected ordering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Ordering behavior determines whether communication sequence must be preserved when downstream processing or lifecycle progression depends on event order.</text:p>
      <text:p text:style-name="Text_20_body">Explicitly identifying ordering expectations allows Phase 0 participants to implement compatible sequencing behavior for applicable exchang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Topic exchanges;publishers;subscribers; andsequence-dependent implementation flow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expected ordering behavior.</text:p>
      <text:p text:style-name="Text_20_body">Verification activities should include review checks confirming that:</text:p>
      <text:p text:style-name="Text_20_body">ordering expectations are stated;sequence-dependent exchanges preserve required ordering;publisher and subscriber behavior is compatible; andthe selected ordering behavior supports the interaction purpos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ordering expectation associated with each Phase 0 QoS profile mapping.</text:p>
      <text:p text:style-name="Text_20_body">Related requirement identifiers:</text:p>
      <text:a xlink:type="simple" xlink:href="https://wiki.didosolutions.com/dido/99_annexes/annex-d-requirements/part-04/p4-req-21-9-007" text:style-name="Internet_20_link" text:visited-style-name="Visited_20_Internet_20_Link">P4-REQ-21-9-007</text:a>
      <text:a xlink:type="simple" xlink:href="https://wiki.didosolutions.com/dido/99_annexes/annex-d-requirements/part-04/p4-req-21-9-010" text:style-name="Internet_20_link" text:visited-style-name="Visited_20_Internet_20_Link">P4-REQ-21-9-010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17</meta:creation-date>
    <dc:creator>Generated</dc:creator>
    <dc:date>2026-08-22T16::18:17</dc:date>
    <dc:language>en-US</dc:language>
    <meta:editing-cycles>1</meta:editing-cycles>
    <meta:editing-duration>PT0S</meta:editing-duration>
    <dc:title>dido:99_annexes:annex-d-requirements:part-04:p4-req-21-9-008</dc:title>
  </office:meta>
</office:document-meta>
</file>