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9-007"/><text:bookmark-start text:name="__RefHeading___p4-req-21-9-007_1"/><text:bookmark-start text:name="p4-req-21-9-007"/>P4-REQ-21-9-007<text:bookmark-end text:name="__RefHeading___p4-req-21-9-007_1"/><text:bookmark-end text:name="p4-req-21-9-007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QoS profile mapping SHALL identify the expected history behavior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9: QoS Profil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History behavior determines how much communication history is retained for applicable DDS exchanges.</text:p>
      <text:p text:style-name="Text_20_body">Explicit history expectations allow Phase 0 to retain sufficient information for downstream consumption, review, troubleshooting, or demonstration without making the behavior implicit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QoS profile mappings;applicable DDS Topics;publishers and subscribers; andcommunication history configuration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QoS profile mapping identifies its expected history behavior.</text:p>
      <text:p text:style-name="Text_20_body">Verification activities should include review checks confirming that:</text:p>
      <text:p text:style-name="Text_20_body">the selected history expectation is stated;retained history supports the intended communication purpose;history settings are compatible with participating implementations; andconfiguration is governed by the Phase 0 baselin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history expectation associated with each Phase 0 QoS profile mapping.</text:p>
      <text:p text:style-name="Text_20_body">Related requirement identifiers:</text:p>
      <text:a xlink:type="simple" xlink:href="https://wiki.didosolutions.com/dido/99_annexes/annex-d-requirements/part-04/p4-req-21-9-006" text:style-name="Internet_20_link" text:visited-style-name="Visited_20_Internet_20_Link">P4-REQ-21-9-006</text:a>
      <text:a xlink:type="simple" xlink:href="https://wiki.didosolutions.com/dido/99_annexes/annex-d-requirements/part-04/p4-req-21-9-008" text:style-name="Internet_20_link" text:visited-style-name="Visited_20_Internet_20_Link">P4-REQ-21-9-008</text:a>
      <text:p text:style-name="Text_20_body">Related source section:</text:p>
      <text:a xlink:type="simple" xlink:href="https://wiki.didosolutions.com/fxdemo/04-part/21-phase-0-implementation-requirements/21-9-qos-profile-requirements/start" text:style-name="Internet_20_link" text:visited-style-name="Visited_20_Internet_20_Link">21.9 QoS Profil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51:35</meta:creation-date>
    <dc:creator>Generated</dc:creator>
    <dc:date>2026-08-23T21::51:35</dc:date>
    <dc:language>en-US</dc:language>
    <meta:editing-cycles>1</meta:editing-cycles>
    <meta:editing-duration>PT0S</meta:editing-duration>
    <dc:title>dido:99_annexes:annex-d-requirements:part-04:p4-req-21-9-007</dc:title>
  </office:meta>
</office:document-meta>
</file>