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6"/><text:bookmark-start text:name="__RefHeading___p4-req-21-9-006_1"/><text:bookmark-start text:name="p4-req-21-9-006"/>P4-REQ-21-9-006<text:bookmark-end text:name="__RefHeading___p4-req-21-9-006_1"/><text:bookmark-end text:name="p4-req-21-9-006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expected durability behavior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urability behavior determines whether and how previously published information remains available to later-joining participants.</text:p>
      <text:p text:style-name="Text_20_body">Making this expectation explicit supports consistent Phase 0 review of late-joining behavior, replay-oriented review, status availability, and other communication need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publishers;DDS subscribers; andapplicable Topic exchang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its expected durability behavior.</text:p>
      <text:p text:style-name="Text_20_body">Verification activities should include review checks confirming that:</text:p>
      <text:p text:style-name="Text_20_body">the selected durability expectation is stated;the behavior supports the applicable communication purpose;publisher and subscriber settings are compatible; andthe selected behavior is documented in the Phase 0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the durability expectation associated with each Phase 0 QoS profile mapping.</text:p>
      <text:p text:style-name="Text_20_body">Related requirement identifiers:</text:p>
      <text:a xlink:type="simple" xlink:href="https://wiki.didosolutions.com/dido/99_annexes/annex-d-requirements/part-04/p4-req-21-9-004" text:style-name="Internet_20_link" text:visited-style-name="Visited_20_Internet_20_Link">P4-REQ-21-9-004</text:a>
      <text:a xlink:type="simple" xlink:href="https://wiki.didosolutions.com/dido/99_annexes/annex-d-requirements/part-04/p4-req-21-9-007" text:style-name="Internet_20_link" text:visited-style-name="Visited_20_Internet_20_Link">P4-REQ-21-9-007</text:a>
      <text:a xlink:type="simple" xlink:href="https://wiki.didosolutions.com/dido/99_annexes/annex-d-requirements/part-04/p4-req-21-9-010" text:style-name="Internet_20_link" text:visited-style-name="Visited_20_Internet_20_Link">P4-REQ-21-9-010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0:25</meta:creation-date>
    <dc:creator>Generated</dc:creator>
    <dc:date>2026-08-24T01::30:25</dc:date>
    <dc:language>en-US</dc:language>
    <meta:editing-cycles>1</meta:editing-cycles>
    <meta:editing-duration>PT0S</meta:editing-duration>
    <dc:title>dido:99_annexes:annex-d-requirements:part-04:p4-req-21-9-006</dc:title>
  </office:meta>
</office:document-meta>
</file>