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5"/><text:bookmark-start text:name="__RefHeading___p4-req-21-9-005_1"/><text:bookmark-start text:name="p4-req-21-9-005"/>P4-REQ-21-9-005<text:bookmark-end text:name="__RefHeading___p4-req-21-9-005_1"/><text:bookmark-end text:name="p4-req-21-9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expected reliability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liability behavior determines the expected delivery assurance for communication using the QoS profile.</text:p>
      <text:p text:style-name="Text_20_body">Making the expectation explicit allows Phase 0 participants to use compatible communication behavior and supports review of whether an exchange requires reliable or other selected delivery semantic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publishers;DDS subscribers; andapplicable Topic exchang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expected reliability behavior.</text:p>
      <text:p text:style-name="Text_20_body">Verification activities should include review checks confirming that:</text:p>
      <text:p text:style-name="Text_20_body">the selected reliability expectation is stated;publisher and subscriber reliability settings are compatible;the selected behavior supports the communication purpose; anddeviations require review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liability expectation associated with each Phase 0 QoS profile mapping.</text:p>
      <text:p text:style-name="Text_20_body">Related requirement identifiers:</text:p>
      <text:a xlink:type="simple" xlink:href="https://wiki.didosolutions.com/dido/99_annexes/annex-d-requirements/part-04/p4-req-21-9-004" text:style-name="Internet_20_link" text:visited-style-name="Visited_20_Internet_20_Link">P4-REQ-21-9-004</text:a>
      <text:a xlink:type="simple" xlink:href="https://wiki.didosolutions.com/dido/99_annexes/annex-d-requirements/part-04/p4-req-21-9-010" text:style-name="Internet_20_link" text:visited-style-name="Visited_20_Internet_20_Link">P4-REQ-21-9-010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5:59</meta:creation-date>
    <dc:creator>Generated</dc:creator>
    <dc:date>2026-08-22T13::35:59</dc:date>
    <dc:language>en-US</dc:language>
    <meta:editing-cycles>1</meta:editing-cycles>
    <meta:editing-duration>PT0S</meta:editing-duration>
    <dc:title>dido:99_annexes:annex-d-requirements:part-04:p4-req-21-9-005</dc:title>
  </office:meta>
</office:document-meta>
</file>