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4"/><text:bookmark-start text:name="__RefHeading___p4-req-21-9-004_1"/><text:bookmark-start text:name="p4-req-21-9-004"/>P4-REQ-21-9-004<text:bookmark-end text:name="__RefHeading___p4-req-21-9-004_1"/><text:bookmark-end text:name="p4-req-21-9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communication purpose of the profi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communication purpose explains why a QoS profile exists and which implementation concern its behavior supports.</text:p>
      <text:p text:style-name="Text_20_body">Explicit purpose helps reviewers determine whether reliability, durability, ordering, history, liveliness, and other settings are appropriate for the intended exchang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DDS Topic mappings;Runtime Plane mappings; andcommunication configur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its communication purpose.</text:p>
      <text:p text:style-name="Text_20_body">Verification activities should include review checks confirming that:</text:p>
      <text:p text:style-name="Text_20_body">the intended communication purpose is stated;the purpose agrees with the applicable Runtime Plane;the purpose agrees with the DDS Topic mapping; andselected QoS behavior supports the stated purpos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each Phase 0 QoS profile to the communication concern it is intended to support.</text:p>
      <text:p text:style-name="Text_20_body">Related requirement identifiers:</text:p>
      <text:a xlink:type="simple" xlink:href="https://wiki.didosolutions.com/dido/99_annexes/annex-d-requirements/part-04/p4-req-21-9-002" text:style-name="Internet_20_link" text:visited-style-name="Visited_20_Internet_20_Link">P4-REQ-21-9-002</text:a>
      <text:a xlink:type="simple" xlink:href="https://wiki.didosolutions.com/dido/99_annexes/annex-d-requirements/part-04/p4-req-21-9-003" text:style-name="Internet_20_link" text:visited-style-name="Visited_20_Internet_20_Link">P4-REQ-21-9-003</text:a>
      <text:a xlink:type="simple" xlink:href="https://wiki.didosolutions.com/dido/99_annexes/annex-d-requirements/part-04/p4-req-21-9-005" text:style-name="Internet_20_link" text:visited-style-name="Visited_20_Internet_20_Link">P4-REQ-21-9-005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7:50</meta:creation-date>
    <dc:creator>Generated</dc:creator>
    <dc:date>2026-08-22T18::17:50</dc:date>
    <dc:language>en-US</dc:language>
    <meta:editing-cycles>1</meta:editing-cycles>
    <meta:editing-duration>PT0S</meta:editing-duration>
    <dc:title>dido:99_annexes:annex-d-requirements:part-04:p4-req-21-9-004</dc:title>
  </office:meta>
</office:document-meta>
</file>