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4:p4-req-21-9-003"/><text:bookmark-start text:name="__RefHeading___p4-req-21-9-003_1"/><text:bookmark-start text:name="p4-req-21-9-003"/>P4-REQ-21-9-003<text:bookmark-end text:name="__RefHeading___p4-req-21-9-003_1"/><text:bookmark-end text:name="p4-req-21-9-003"/></text:h>
      <text:p text:style-name="Text_20_body"><text:a xlink:type="simple" xlink:href="https://wiki.didosolutions.com/dido/99_annexes/annex-d-requirements/part-04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Each QoS profile mapping SHALL identify the DDS Topic or Topic family that uses the profile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4, Section 21.9: QoS Profil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QoS profile must identify the DDS communication exchanges to which its behavior applies.</text:p>
      <text:p text:style-name="Text_20_body">Connecting profiles to DDS Topics or Topic families makes communication configuration explicit and allows publishers, subscribers, and reviewers to determine which behavior governs each exchang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p text:style-name="Text_20_body">QoS profile mappings;DDS Topics and Topic families;publishers;subscribers; andcommunication configuration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QoS profile mapping identifies the DDS Topic or Topic family that uses the profile.</text:p>
      <text:p text:style-name="Text_20_body">Verification activities should include review checks confirming that:</text:p>
      <text:p text:style-name="Text_20_body">applicable Topics are identified;Topic families are identified where profiles are shared;publishers and subscribers use the intended profile; andunused or ambiguous profile mappings are not part of the baseli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connects the Phase 0 QoS Profile Model to the applicable DDS Topic mappings.</text:p>
      <text:p text:style-name="Text_20_body">Related requirement identifiers:</text:p>
      <text:a xlink:type="simple" xlink:href="https://wiki.didosolutions.com/dido/99_annexes/annex-d-requirements/part-04/p4-req-21-9-002" text:style-name="Internet_20_link" text:visited-style-name="Visited_20_Internet_20_Link">P4-REQ-21-9-002</text:a>
      <text:a xlink:type="simple" xlink:href="https://wiki.didosolutions.com/dido/99_annexes/annex-d-requirements/part-04/p4-req-21-9-004" text:style-name="Internet_20_link" text:visited-style-name="Visited_20_Internet_20_Link">P4-REQ-21-9-004</text:a>
      <text:a xlink:type="simple" xlink:href="https://wiki.didosolutions.com/dido/99_annexes/annex-d-requirements/part-04/p4-req-21-5-008" text:style-name="Internet_20_link" text:visited-style-name="Visited_20_Internet_20_Link">P4-REQ-21-5-008</text:a>
      <text:p text:style-name="Text_20_body">Related source section:</text:p>
      <text:a xlink:type="simple" xlink:href="https://wiki.didosolutions.com/fxdemo/04-part/21-phase-0-implementation-requirements/21-9-qos-profile-requirements/start" text:style-name="Internet_20_link" text:visited-style-name="Visited_20_Internet_20_Link">21.9 QoS Profil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0:25</meta:creation-date>
    <dc:creator>Generated</dc:creator>
    <dc:date>2026-08-24T01::30:25</dc:date>
    <dc:language>en-US</dc:language>
    <meta:editing-cycles>1</meta:editing-cycles>
    <meta:editing-duration>PT0S</meta:editing-duration>
    <dc:title>dido:99_annexes:annex-d-requirements:part-04:p4-req-21-9-003</dc:title>
  </office:meta>
</office:document-meta>
</file>