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02"/><text:bookmark-start text:name="__RefHeading___p4-req-21-9-002_1"/><text:bookmark-start text:name="p4-req-21-9-002"/>P4-REQ-21-9-002<text:bookmark-end text:name="__RefHeading___p4-req-21-9-002_1"/><text:bookmark-end text:name="p4-req-21-9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QoS profile mapping SHALL identify the Runtime Plane or Runtime Planes it suppor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untime Plane identification connects each QoS profile to the architectural purpose of the communication it supports.</text:p>
      <text:p text:style-name="Text_20_body">This relationship helps preserve separation of concerns and allows profile behavior to be reviewed against the applicable Control, Data, Health and Observability, Policy and Release, or Audit and Provenance purpos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 mappings;Runtime Plane mappings;DDS Topics; andapplicable publishers and subscriber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QoS profile mapping identifies the Runtime Plane or Runtime Planes it supports.</text:p>
      <text:p text:style-name="Text_20_body">Verification activities should include review checks confirming that:</text:p>
      <text:p text:style-name="Text_20_body">applicable Runtime Planes are explicitly identified;profile behavior is appropriate for the identified plane purpose;multi-plane support is documented where applicable; andRuntime Plane distinctions remain review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QoS profiles to the Runtime Plane classifications defined by the FX Demo Logical Profile.</text:p>
      <text:p text:style-name="Text_20_body">Related requirement identifiers:</text:p>
      <text:a xlink:type="simple" xlink:href="https://wiki.didosolutions.com/dido/99_annexes/annex-d-requirements/part-04/p4-req-21-9-001" text:style-name="Internet_20_link" text:visited-style-name="Visited_20_Internet_20_Link">P4-REQ-21-9-001</text:a>
      <text:a xlink:type="simple" xlink:href="https://wiki.didosolutions.com/dido/99_annexes/annex-d-requirements/part-04/p4-req-21-9-003" text:style-name="Internet_20_link" text:visited-style-name="Visited_20_Internet_20_Link">P4-REQ-21-9-003</text:a>
      <text:a xlink:type="simple" xlink:href="https://wiki.didosolutions.com/dido/99_annexes/annex-d-requirements/part-04/p4-req-21-9-012" text:style-name="Internet_20_link" text:visited-style-name="Visited_20_Internet_20_Link">P4-REQ-21-9-012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0:00</meta:creation-date>
    <dc:creator>Generated</dc:creator>
    <dc:date>2026-08-22T15::20:00</dc:date>
    <dc:language>en-US</dc:language>
    <meta:editing-cycles>1</meta:editing-cycles>
    <meta:editing-duration>PT0S</meta:editing-duration>
    <dc:title>dido:99_annexes:annex-d-requirements:part-04:p4-req-21-9-002</dc:title>
  </office:meta>
</office:document-meta>
</file>