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01"/><text:bookmark-start text:name="__RefHeading___p4-req-21-9-001_1"/><text:bookmark-start text:name="p4-req-21-9-001"/>P4-REQ-21-9-001<text:bookmark-end text:name="__RefHeading___p4-req-21-9-001_1"/><text:bookmark-end text:name="p4-req-21-9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a Phase 0 QoS Profile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efined QoS Profile Model establishes the controlled communication behavior used by the selected Phase 0 DDS implementation.</text:p>
      <text:p text:style-name="Text_20_body">The model makes communication characteristics explicit and allows QoS selections to remain aligned with DDS Topic mappings, Runtime Plane purposes, and the Phase 0 implementation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QoS profiles;DDS Topic mappings;Runtime Plane mappings;publisher and subscriber configuration; andcommunication compatibility review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 Phase 0 QoS Profile Model.</text:p>
      <text:p text:style-name="Text_20_body">Verification activities should include review checks confirming that:</text:p>
      <text:p text:style-name="Text_20_body">applicable QoS profile families are identified;QoS mappings identify their communication purpose;applicable DDS Topic relationships are defined; andQoS configuration is governed by the Phase 0 implementation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hase 0 communication behavior model used by the remaining QoS requirements.</text:p>
      <text:p text:style-name="Text_20_body">Related requirement identifiers:</text:p>
      <text:a xlink:type="simple" xlink:href="https://wiki.didosolutions.com/dido/99_annexes/annex-d-requirements/part-04/p4-req-21-9-002" text:style-name="Internet_20_link" text:visited-style-name="Visited_20_Internet_20_Link">P4-REQ-21-9-002</text:a>
      <text:a xlink:type="simple" xlink:href="https://wiki.didosolutions.com/dido/99_annexes/annex-d-requirements/part-04/p4-req-21-9-003" text:style-name="Internet_20_link" text:visited-style-name="Visited_20_Internet_20_Link">P4-REQ-21-9-003</text:a>
      <text:a xlink:type="simple" xlink:href="https://wiki.didosolutions.com/dido/99_annexes/annex-d-requirements/part-04/p4-req-21-9-012" text:style-name="Internet_20_link" text:visited-style-name="Visited_20_Internet_20_Link">P4-REQ-21-9-012</text:a>
      <text:a xlink:type="simple" xlink:href="https://wiki.didosolutions.com/dido/99_annexes/annex-d-requirements/part-04/p4-req-21-9-013" text:style-name="Internet_20_link" text:visited-style-name="Visited_20_Internet_20_Link">P4-REQ-21-9-013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34</meta:creation-date>
    <dc:creator>Generated</dc:creator>
    <dc:date>2026-08-22T17::21:34</dc:date>
    <dc:language>en-US</dc:language>
    <meta:editing-cycles>1</meta:editing-cycles>
    <meta:editing-duration>PT0S</meta:editing-duration>
    <dc:title>dido:99_annexes:annex-d-requirements:part-04:p4-req-21-9-001</dc:title>
  </office:meta>
</office:document-meta>
</file>