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12"/><text:bookmark-start text:name="__RefHeading___p4-req-21-8-012_1"/><text:bookmark-start text:name="p4-req-21-8-012"/>P4-REQ-21-8-012<text:bookmark-end text:name="__RefHeading___p4-req-21-8-012_1"/><text:bookmark-end text:name="p4-req-21-8-01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flows SHALL NOT redefine FX logical interaction patt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flows are technical realizations of interaction patterns defined by the FX Demo Logical Profile. They may introduce implementation-specific sequencing, scripts, configuration, communication mechanisms, or runtime packaging, but they do not define the logical meaning of the interaction.</text:p>
      <text:p text:style-name="Text_20_body">This constraint preserves separation between Part 3 logical behavior and Part 4 implementation realiz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processing flows;DDS exchange sequences;scripts;configuration artifacts;runtime participants; anddemonstration flow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hase 0 implementation flows do not redefine FX logical interaction patterns.</text:p>
      <text:p text:style-name="Text_20_body">Verification activities should include review checks confirming that:</text:p>
      <text:p text:style-name="Text_20_body">logical interaction definitions remain governed by Part 3;implementation-specific sequencing does not silently change logical meaning;implementation participants remain mapped to applicable logical responsibilities;supporting scripts and configuration remain implementation concerns; andchanges to logical behavior are governed at the applicable logical layer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Part 3 FX logical interaction patterns and their selected Phase 0 implementation realizations.</text:p>
      <text:p text:style-name="Text_20_body">Related requirement identifiers:</text:p>
      <text:a xlink:type="simple" xlink:href="https://wiki.didosolutions.com/dido/99_annexes/annex-d-requirements/part-04/p4-req-21-8-002" text:style-name="Internet_20_link" text:visited-style-name="Visited_20_Internet_20_Link">P4-REQ-21-8-002</text:a>
      <text:a xlink:type="simple" xlink:href="https://wiki.didosolutions.com/dido/99_annexes/annex-d-requirements/part-04/p4-req-21-8-011" text:style-name="Internet_20_link" text:visited-style-name="Visited_20_Internet_20_Link">P4-REQ-21-8-011</text:a>
      <text:a xlink:type="simple" xlink:href="https://wiki.didosolutions.com/dido/99_annexes/annex-d-requirements/part-04/p4-req-21-2-004" text:style-name="Internet_20_link" text:visited-style-name="Visited_20_Internet_20_Link">P4-REQ-21-2-004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8:21</meta:creation-date>
    <dc:creator>Generated</dc:creator>
    <dc:date>2026-08-22T17::18:21</dc:date>
    <dc:language>en-US</dc:language>
    <meta:editing-cycles>1</meta:editing-cycles>
    <meta:editing-duration>PT0S</meta:editing-duration>
    <dc:title>dido:99_annexes:annex-d-requirements:part-04:p4-req-21-8-012</dc:title>
  </office:meta>
</office:document-meta>
</file>