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11"/><text:bookmark-start text:name="__RefHeading___p4-req-21-8-011_1"/><text:bookmark-start text:name="p4-req-21-8-011"/>P4-REQ-21-8-011<text:bookmark-end text:name="__RefHeading___p4-req-21-8-011_1"/><text:bookmark-end text:name="p4-req-21-8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preserve traceability to the Part 3 FX logical interaction patter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ach Phase 0 interaction realization must remain connected to the logical interaction pattern that defines its architectural purpose.</text:p>
      <text:p text:style-name="Text_20_body">Preserving this relationship allows reviewers to determine why an implementation flow exists, whether its behavior is consistent with Part 3, and whether subsequent changes preserve logic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nteraction realizations;FX logical interaction patterns;implementation mapping records;scripts and configuration metadata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interaction realization preserves traceability to its applicable Part 3 FX logical interaction pattern.</text:p>
      <text:p text:style-name="Text_20_body">Verification activities should include review checks confirming that:</text:p>
      <text:p text:style-name="Text_20_body">the applicable Part 3 interaction is identifiable;mapping records connect implementation behavior to its logical source;changes preserve or explicitly update the traceability relationship; andreviewers can navigate from implementation flow to Part 3 interaction defini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Phase 0 interaction realizations to their authoritative Part 3 FX logical interaction patterns.</text:p>
      <text:p text:style-name="Text_20_body">Related requirement identifiers:</text:p>
      <text:a xlink:type="simple" xlink:href="https://wiki.didosolutions.com/dido/99_annexes/annex-d-requirements/part-04/p4-req-21-8-001" text:style-name="Internet_20_link" text:visited-style-name="Visited_20_Internet_20_Link">P4-REQ-21-8-001</text:a>
      <text:a xlink:type="simple" xlink:href="https://wiki.didosolutions.com/dido/99_annexes/annex-d-requirements/part-04/p4-req-21-8-002" text:style-name="Internet_20_link" text:visited-style-name="Visited_20_Internet_20_Link">P4-REQ-21-8-002</text:a>
      <text:a xlink:type="simple" xlink:href="https://wiki.didosolutions.com/dido/99_annexes/annex-d-requirements/part-04/p4-req-21-8-010" text:style-name="Internet_20_link" text:visited-style-name="Visited_20_Internet_20_Link">P4-REQ-21-8-010</text:a>
      <text:a xlink:type="simple" xlink:href="https://wiki.didosolutions.com/dido/99_annexes/annex-d-requirements/part-04/p4-req-21-8-012" text:style-name="Internet_20_link" text:visited-style-name="Visited_20_Internet_20_Link">P4-REQ-21-8-012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1:08</meta:creation-date>
    <dc:creator>Generated</dc:creator>
    <dc:date>2026-08-24T02::51:08</dc:date>
    <dc:language>en-US</dc:language>
    <meta:editing-cycles>1</meta:editing-cycles>
    <meta:editing-duration>PT0S</meta:editing-duration>
    <dc:title>dido:99_annexes:annex-d-requirements:part-04:p4-req-21-8-011</dc:title>
  </office:meta>
</office:document-meta>
</file>