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8-010"/><text:bookmark-start text:name="__RefHeading___p4-req-21-8-010_1"/><text:bookmark-start text:name="p4-req-21-8-010"/>P4-REQ-21-8-010<text:bookmark-end text:name="__RefHeading___p4-req-21-8-010_1"/><text:bookmark-end text:name="p4-req-21-8-010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nteraction realization SHALL identify the supporting scripts or configuration artifacts where applicabl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8: Interaction Pattern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ome Phase 0 interactions depend on scripts or configuration artifacts to prepare, start, coordinate, or configure the implementation participants involved.</text:p>
      <text:p text:style-name="Text_20_body">Identifying these supporting artifacts makes implementation dependencies explicit while preserving the distinction between supporting automation and the logical interaction itself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nteraction realizations;startup or execution scripts;configuration artifacts;DDS and QoS configuration; andsupporting repository artifac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applicable interaction realizations identify supporting scripts and configuration artifacts.</text:p>
      <text:p text:style-name="Text_20_body">Verification activities should include review checks confirming that:</text:p>
      <text:p text:style-name="Text_20_body">required scripts are identified;required configuration artifacts are identified;supporting artifacts follow the Developer Handbook and repository workflow; andscripts and configuration do not redefine the logical interaction patter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Phase 0 interaction realizations to the supporting implementation artifacts needed for repeatable execution.</text:p>
      <text:p text:style-name="Text_20_body">Related requirement identifiers:</text:p>
      <text:a xlink:type="simple" xlink:href="https://wiki.didosolutions.com/dido/99_annexes/annex-d-requirements/part-04/p4-req-21-8-003" text:style-name="Internet_20_link" text:visited-style-name="Visited_20_Internet_20_Link">P4-REQ-21-8-003</text:a>
      <text:a xlink:type="simple" xlink:href="https://wiki.didosolutions.com/dido/99_annexes/annex-d-requirements/part-04/p4-req-21-8-004" text:style-name="Internet_20_link" text:visited-style-name="Visited_20_Internet_20_Link">P4-REQ-21-8-004</text:a>
      <text:a xlink:type="simple" xlink:href="https://wiki.didosolutions.com/dido/99_annexes/annex-d-requirements/part-04/p4-req-21-8-011" text:style-name="Internet_20_link" text:visited-style-name="Visited_20_Internet_20_Link">P4-REQ-21-8-011</text:a>
      <text:p text:style-name="Text_20_body">Related source section:</text:p>
      <text:a xlink:type="simple" xlink:href="https://wiki.didosolutions.com/fxdemo/04-part/21-phase-0-implementation-requirements/21-8-interaction-pattern-realization-requirements/start" text:style-name="Internet_20_link" text:visited-style-name="Visited_20_Internet_20_Link">21.8 Interaction Pattern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8:24</meta:creation-date>
    <dc:creator>Generated</dc:creator>
    <dc:date>2026-08-22T17::18:24</dc:date>
    <dc:language>en-US</dc:language>
    <meta:editing-cycles>1</meta:editing-cycles>
    <meta:editing-duration>PT0S</meta:editing-duration>
    <dc:title>dido:99_annexes:annex-d-requirements:part-04:p4-req-21-8-010</dc:title>
  </office:meta>
</office:document-meta>
</file>