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8-009"/><text:bookmark-start text:name="__RefHeading___p4-req-21-8-009_1"/><text:bookmark-start text:name="p4-req-21-8-009"/>P4-REQ-21-8-009<text:bookmark-end text:name="__RefHeading___p4-req-21-8-009_1"/><text:bookmark-end text:name="p4-req-21-8-009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nteraction realization SHALL identify the audit and provenance expectations where applicabl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8: Interaction Pattern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nteractions that affect lineage, accountability, replay, reconstruction, review, or evidence require explicit audit and provenance treatment.</text:p>
      <text:p text:style-name="Text_20_body">Identifying these expectations ensures that implementation flows preserve information required for later review and evidence use rather than relying only on ordinary operational logg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nteraction realizations requiring audit records;provenance records;lineage information;replay and reconstruction relationships; andevidence-supporting implementation behavior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applicable interaction realizations identify their audit and provenance expectations.</text:p>
      <text:p text:style-name="Text_20_body">Verification activities should include review checks confirming that:</text:p>
      <text:p text:style-name="Text_20_body">required audit records are identified;required provenance information is identified;lineage is preserved where applicable;replay or reconstruction support is identified where applicable; andaudit and provenance concerns remain distinguishable from ordinary logging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applicable interaction realizations to the Audit and Provenance Plane and later evidence-planning concerns.</text:p>
      <text:p text:style-name="Text_20_body">Related requirement identifiers:</text:p>
      <text:a xlink:type="simple" xlink:href="https://wiki.didosolutions.com/dido/99_annexes/annex-d-requirements/part-04/p4-req-21-7-006" text:style-name="Internet_20_link" text:visited-style-name="Visited_20_Internet_20_Link">P4-REQ-21-7-006</text:a>
      <text:a xlink:type="simple" xlink:href="https://wiki.didosolutions.com/dido/99_annexes/annex-d-requirements/part-04/p4-req-21-8-006" text:style-name="Internet_20_link" text:visited-style-name="Visited_20_Internet_20_Link">P4-REQ-21-8-006</text:a>
      <text:a xlink:type="simple" xlink:href="https://wiki.didosolutions.com/dido/99_annexes/annex-d-requirements/part-04/p4-req-21-8-008" text:style-name="Internet_20_link" text:visited-style-name="Visited_20_Internet_20_Link">P4-REQ-21-8-008</text:a>
      <text:p text:style-name="Text_20_body">Related source section:</text:p>
      <text:a xlink:type="simple" xlink:href="https://wiki.didosolutions.com/fxdemo/04-part/21-phase-0-implementation-requirements/21-8-interaction-pattern-realization-requirements/start" text:style-name="Internet_20_link" text:visited-style-name="Visited_20_Internet_20_Link">21.8 Interaction Pattern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1:09</meta:creation-date>
    <dc:creator>Generated</dc:creator>
    <dc:date>2026-08-22T17::21:09</dc:date>
    <dc:language>en-US</dc:language>
    <meta:editing-cycles>1</meta:editing-cycles>
    <meta:editing-duration>PT0S</meta:editing-duration>
    <dc:title>dido:99_annexes:annex-d-requirements:part-04:p4-req-21-8-009</dc:title>
  </office:meta>
</office:document-meta>
</file>