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08"/><text:bookmark-start text:name="__RefHeading___p4-req-21-8-008_1"/><text:bookmark-start text:name="p4-req-21-8-008"/>P4-REQ-21-8-008<text:bookmark-end text:name="__RefHeading___p4-req-21-8-008_1"/><text:bookmark-end text:name="p4-req-21-8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nteraction realization SHALL identify the required logging and exception-handling behavior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nteraction execution must expose sufficient operational information to make successful processing, warnings, degradation, failures, and recovery behavior reviewable.</text:p>
      <text:p text:style-name="Text_20_body">Defining logging and exception-handling behavior ensures that important processing conditions are not silently hidden and supports later observation and evidence plan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nteraction realizations;logging behavior;exception handling;processing outcomes; andparticipating implementation arti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nteraction realization identifies its required logging and exception-handling behavior.</text:p>
      <text:p text:style-name="Text_20_body">Verification activities should include review checks confirming that:</text:p>
      <text:p text:style-name="Text_20_body">required processing events are logged;failures are not silently suppressed;exceptions follow approved handling patterns;applicable warnings and recovery actions are recorded; andbehavior conforms to the Developer Handbook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interaction realizations to the logging and exception-handling conventions defined by Part 4.</text:p>
      <text:p text:style-name="Text_20_body">Related requirement identifiers:</text:p>
      <text:a xlink:type="simple" xlink:href="https://wiki.didosolutions.com/dido/99_annexes/annex-d-requirements/part-04/p4-req-21-8-007" text:style-name="Internet_20_link" text:visited-style-name="Visited_20_Internet_20_Link">P4-REQ-21-8-007</text:a>
      <text:a xlink:type="simple" xlink:href="https://wiki.didosolutions.com/dido/99_annexes/annex-d-requirements/part-04/p4-req-21-8-009" text:style-name="Internet_20_link" text:visited-style-name="Visited_20_Internet_20_Link">P4-REQ-21-8-009</text:a>
      <text:a xlink:type="simple" xlink:href="https://wiki.didosolutions.com/dido/99_annexes/annex-d-requirements/part-04/p4-req-21-4-008" text:style-name="Internet_20_link" text:visited-style-name="Visited_20_Internet_20_Link">P4-REQ-21-4-008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2:19</meta:creation-date>
    <dc:creator>Generated</dc:creator>
    <dc:date>2026-08-22T15::22:19</dc:date>
    <dc:language>en-US</dc:language>
    <meta:editing-cycles>1</meta:editing-cycles>
    <meta:editing-duration>PT0S</meta:editing-duration>
    <dc:title>dido:99_annexes:annex-d-requirements:part-04:p4-req-21-8-008</dc:title>
  </office:meta>
</office:document-meta>
</file>