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7"/><text:bookmark-start text:name="__RefHeading___p4-req-21-8-007_1"/><text:bookmark-start text:name="p4-req-21-8-007"/>P4-REQ-21-8-007<text:bookmark-end text:name="__RefHeading___p4-req-21-8-007_1"/><text:bookmark-end text:name="p4-req-21-8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expected processing outcom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nteraction realization must define the expected result of its implementation processing so that execution can be evaluated against the intended logical behavior.</text:p>
      <text:p text:style-name="Text_20_body">Explicit processing outcomes support implementation review, troubleshooting, later testability, observation, and evidence collec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nteraction realizations;implementation processing flows;status and result outputs;validation outcomes; andlater testability plann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its expected processing outcome.</text:p>
      <text:p text:style-name="Text_20_body">Verification activities should include review checks confirming that:</text:p>
      <text:p text:style-name="Text_20_body">successful outcomes are identifiable;relevant unsuccessful or exceptional outcomes are identifiable;outcomes correspond to the applicable logical interaction; andoutcomes can be observed or reviewed where requir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mplementation processing outcomes to the logical interaction behavior they realize.</text:p>
      <text:p text:style-name="Text_20_body">Related requirement identifiers:</text:p>
      <text:a xlink:type="simple" xlink:href="https://wiki.didosolutions.com/dido/99_annexes/annex-d-requirements/part-04/p4-req-21-8-008" text:style-name="Internet_20_link" text:visited-style-name="Visited_20_Internet_20_Link">P4-REQ-21-8-008</text:a>
      <text:a xlink:type="simple" xlink:href="https://wiki.didosolutions.com/dido/99_annexes/annex-d-requirements/part-04/p4-req-21-8-009" text:style-name="Internet_20_link" text:visited-style-name="Visited_20_Internet_20_Link">P4-REQ-21-8-009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7:42</meta:creation-date>
    <dc:creator>Generated</dc:creator>
    <dc:date>2026-08-22T18::17:42</dc:date>
    <dc:language>en-US</dc:language>
    <meta:editing-cycles>1</meta:editing-cycles>
    <meta:editing-duration>PT0S</meta:editing-duration>
    <dc:title>dido:99_annexes:annex-d-requirements:part-04:p4-req-21-8-007</dc:title>
  </office:meta>
</office:document-meta>
</file>