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6"/><text:bookmark-start text:name="__RefHeading___p4-req-21-8-006_1"/><text:bookmark-start text:name="p4-req-21-8-006"/>P4-REQ-21-8-006<text:bookmark-end text:name="__RefHeading___p4-req-21-8-006_1"/><text:bookmark-end text:name="p4-req-21-8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Runtime Plane or Runtime Planes involv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 identification preserves the separation of architectural concerns represented within each implementation interaction.</text:p>
      <text:p text:style-name="Text_20_body">An interaction may cross multiple Runtime Planes, but each plane's purpose must remain identifiable so that communication, control, observation, policy, audit, and provenance concerns do not become conflated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nteraction realizations;Runtime Plane mappings;DDS Topic mappings;participating implementation artifacts; andcross-plane interac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all applicable Runtime Planes.</text:p>
      <text:p text:style-name="Text_20_body">Verification activities should include review checks confirming that:</text:p>
      <text:p text:style-name="Text_20_body">applicable Runtime Planes are explicitly identified;cross-plane interactions identify each plane involved;implementation behavior remains consistent with plane purpose; andRuntime Plane distinctions remain review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nteraction realizations to the Runtime Plane classifications defined by the FX Demo Logical Profil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8-009" text:style-name="Internet_20_link" text:visited-style-name="Visited_20_Internet_20_Link">P4-REQ-21-8-009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39</meta:creation-date>
    <dc:creator>Generated</dc:creator>
    <dc:date>2026-08-22T17::16:39</dc:date>
    <dc:language>en-US</dc:language>
    <meta:editing-cycles>1</meta:editing-cycles>
    <meta:editing-duration>PT0S</meta:editing-duration>
    <dc:title>dido:99_annexes:annex-d-requirements:part-04:p4-req-21-8-006</dc:title>
  </office:meta>
</office:document-meta>
</file>