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8-005"/><text:bookmark-start text:name="__RefHeading___p4-req-21-8-005_1"/><text:bookmark-start text:name="p4-req-21-8-005"/>P4-REQ-21-8-005<text:bookmark-end text:name="__RefHeading___p4-req-21-8-005_1"/><text:bookmark-end text:name="p4-req-21-8-005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interaction realization SHALL identify the IDL structures and generated types exchanged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8: Interaction Pattern Realiza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Interaction realizations depend on defined implementation data representations. Identifying the applicable IDL structures and generated types allows reviewers to understand the information representation used at each exchange.</text:p>
      <text:p text:style-name="Text_20_body">This supports data compatibility, generation review, and end-to-end traceability from interaction behavior to logical information structure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IDL structures;generated types;DDS Topic exchanges;producing participants; andconsuming participant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interaction realization identifies the IDL structures and generated types exchanged.</text:p>
      <text:p text:style-name="Text_20_body">Verification activities should include review checks confirming that:</text:p>
      <text:p text:style-name="Text_20_body">applicable IDL structures are identified;generated types are identified;generated types derive from the applicable IDL structures; andexchange mappings agree with applicable DDS Topic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connects interaction realizations to the Phase 0 information-structure mappings used by their exchanges.</text:p>
      <text:p text:style-name="Text_20_body">Related requirement identifiers:</text:p>
      <text:a xlink:type="simple" xlink:href="https://wiki.didosolutions.com/dido/99_annexes/annex-d-requirements/part-04/p4-req-21-8-004" text:style-name="Internet_20_link" text:visited-style-name="Visited_20_Internet_20_Link">P4-REQ-21-8-004</text:a>
      <text:a xlink:type="simple" xlink:href="https://wiki.didosolutions.com/dido/99_annexes/annex-d-requirements/part-04/p4-req-21-6-001" text:style-name="Internet_20_link" text:visited-style-name="Visited_20_Internet_20_Link">P4-REQ-21-6-001</text:a>
      <text:p text:style-name="Text_20_body">Related source section:</text:p>
      <text:a xlink:type="simple" xlink:href="https://wiki.didosolutions.com/fxdemo/04-part/21-phase-0-implementation-requirements/21-8-interaction-pattern-realization-requirements/start" text:style-name="Internet_20_link" text:visited-style-name="Visited_20_Internet_20_Link">21.8 Interaction Pattern Realiza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19:02</meta:creation-date>
    <dc:creator>Generated</dc:creator>
    <dc:date>2026-08-22T15::19:02</dc:date>
    <dc:language>en-US</dc:language>
    <meta:editing-cycles>1</meta:editing-cycles>
    <meta:editing-duration>PT0S</meta:editing-duration>
    <dc:title>dido:99_annexes:annex-d-requirements:part-04:p4-req-21-8-005</dc:title>
  </office:meta>
</office:document-meta>
</file>