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04"/><text:bookmark-start text:name="__RefHeading___p4-req-21-8-004_1"/><text:bookmark-start text:name="p4-req-21-8-004"/>P4-REQ-21-8-004<text:bookmark-end text:name="__RefHeading___p4-req-21-8-004_1"/><text:bookmark-end text:name="p4-req-21-8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nteraction realization SHALL identify the DDS Topic or Topics used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DS Topics provide the Phase 0 communication mechanism used to realize applicable logical exchanges within an interaction pattern.</text:p>
      <text:p text:style-name="Text_20_body">Identifying those Topics makes the communication path explicit and allows the interaction realization to be reviewed against the Communication Endpoint mappings defined elsewhere in Part 4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nteraction realizations;DDS Topics;publishers and subscribers; andCommunication Endpoint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nteraction realization identifies the DDS Topic or Topics used.</text:p>
      <text:p text:style-name="Text_20_body">Verification activities should include review checks confirming that:</text:p>
      <text:p text:style-name="Text_20_body">every required exchange has an identified Topic;Topic mappings agree with applicable Communication Endpoints;publishers and subscribers are compatible; andno ungoverned exchange is introduc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interaction realizations to the DDS Topic mappings that implement their communication exchanges.</text:p>
      <text:p text:style-name="Text_20_body">Related requirement identifiers:</text:p>
      <text:a xlink:type="simple" xlink:href="https://wiki.didosolutions.com/dido/99_annexes/annex-d-requirements/part-04/p4-req-21-8-003" text:style-name="Internet_20_link" text:visited-style-name="Visited_20_Internet_20_Link">P4-REQ-21-8-003</text:a>
      <text:a xlink:type="simple" xlink:href="https://wiki.didosolutions.com/dido/99_annexes/annex-d-requirements/part-04/p4-req-21-8-005" text:style-name="Internet_20_link" text:visited-style-name="Visited_20_Internet_20_Link">P4-REQ-21-8-005</text:a>
      <text:a xlink:type="simple" xlink:href="https://wiki.didosolutions.com/dido/99_annexes/annex-d-requirements/part-04/p4-req-21-5-001" text:style-name="Internet_20_link" text:visited-style-name="Visited_20_Internet_20_Link">P4-REQ-21-5-001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1:58</meta:creation-date>
    <dc:creator>Generated</dc:creator>
    <dc:date>2026-08-22T15::21:58</dc:date>
    <dc:language>en-US</dc:language>
    <meta:editing-cycles>1</meta:editing-cycles>
    <meta:editing-duration>PT0S</meta:editing-duration>
    <dc:title>dido:99_annexes:annex-d-requirements:part-04:p4-req-21-8-004</dc:title>
  </office:meta>
</office:document-meta>
</file>