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8-003"/><text:bookmark-start text:name="__RefHeading___p4-req-21-8-003_1"/><text:bookmark-start text:name="p4-req-21-8-003"/>P4-REQ-21-8-003<text:bookmark-end text:name="__RefHeading___p4-req-21-8-003_1"/><text:bookmark-end text:name="p4-req-21-8-00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nteraction realization SHALL identify the implementation participants involved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8: Interaction Pattern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dentifying participating implementation artifacts makes the allocation of responsibilities within each realized interaction explicit.</text:p>
      <text:p text:style-name="Text_20_body">This allows reviewers to determine which Phase 0 participants perform the producing, consuming, processing, control, observation, or supporting responsibilities required by the interac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mplementation participants;runtime participants;implementation node modules; andinteraction mapping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nteraction realization identifies all implementation participants involved.</text:p>
      <text:p text:style-name="Text_20_body">Verification activities should include review checks confirming that:</text:p>
      <text:p text:style-name="Text_20_body">producing participants are identified;consuming participants are identified;intermediate or supporting participants are identified where applicable; andeach participant maps to an applicable logical responsibility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Phase 0 interaction realizations to the implementation participants that perform the applicable logical responsibilities.</text:p>
      <text:p text:style-name="Text_20_body">Related requirement identifiers:</text:p>
      <text:a xlink:type="simple" xlink:href="https://wiki.didosolutions.com/dido/99_annexes/annex-d-requirements/part-04/p4-req-21-8-001" text:style-name="Internet_20_link" text:visited-style-name="Visited_20_Internet_20_Link">P4-REQ-21-8-001</text:a>
      <text:a xlink:type="simple" xlink:href="https://wiki.didosolutions.com/dido/99_annexes/annex-d-requirements/part-04/p4-req-21-8-004" text:style-name="Internet_20_link" text:visited-style-name="Visited_20_Internet_20_Link">P4-REQ-21-8-004</text:a>
      <text:a xlink:type="simple" xlink:href="https://wiki.didosolutions.com/dido/99_annexes/annex-d-requirements/part-04/p4-req-21-4-001" text:style-name="Internet_20_link" text:visited-style-name="Visited_20_Internet_20_Link">P4-REQ-21-4-001</text:a>
      <text:p text:style-name="Text_20_body">Related source section:</text:p>
      <text:a xlink:type="simple" xlink:href="https://wiki.didosolutions.com/fxdemo/04-part/21-phase-0-implementation-requirements/21-8-interaction-pattern-realization-requirements/start" text:style-name="Internet_20_link" text:visited-style-name="Visited_20_Internet_20_Link">21.8 Interaction Pattern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6:29</meta:creation-date>
    <dc:creator>Generated</dc:creator>
    <dc:date>2026-08-22T17::16:29</dc:date>
    <dc:language>en-US</dc:language>
    <meta:editing-cycles>1</meta:editing-cycles>
    <meta:editing-duration>PT0S</meta:editing-duration>
    <dc:title>dido:99_annexes:annex-d-requirements:part-04:p4-req-21-8-003</dc:title>
  </office:meta>
</office:document-meta>
</file>