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2"/><text:bookmark-start text:name="__RefHeading___p4-req-21-8-002_1"/><text:bookmark-start text:name="p4-req-21-8-002"/>P4-REQ-21-8-002<text:bookmark-end text:name="__RefHeading___p4-req-21-8-002_1"/><text:bookmark-end text:name="p4-req-21-8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nteraction realization SHALL identify the FX logical interaction pattern it realiz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mplementation interaction must identify the logical interaction pattern that justifies its behavior and sequence.</text:p>
      <text:p text:style-name="Text_20_body">This identification prevents implementation flows from becoming independent architectural definitions and supports backward review from implementation behavior to the authoritative Part 3 interaction mode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nteraction realizations;implementation processing flows;demonstration flows; andinteraction mapping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nteraction realization identifies the FX logical interaction pattern it realizes.</text:p>
      <text:p text:style-name="Text_20_body">Verification activities should include review checks confirming that:</text:p>
      <text:p text:style-name="Text_20_body">the applicable Part 3 interaction pattern is identified;implementation behavior agrees with the logical interaction;the mapping is documented; andthe logical interaction remains authoritativ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each Phase 0 interaction realization to its Part 3 FX logical interaction pattern.</text:p>
      <text:p text:style-name="Text_20_body">Related requirement identifiers:</text:p>
      <text:a xlink:type="simple" xlink:href="https://wiki.didosolutions.com/dido/99_annexes/annex-d-requirements/part-04/p4-req-21-8-001" text:style-name="Internet_20_link" text:visited-style-name="Visited_20_Internet_20_Link">P4-REQ-21-8-001</text:a>
      <text:a xlink:type="simple" xlink:href="https://wiki.didosolutions.com/dido/99_annexes/annex-d-requirements/part-04/p4-req-21-8-011" text:style-name="Internet_20_link" text:visited-style-name="Visited_20_Internet_20_Link">P4-REQ-21-8-011</text:a>
      <text:a xlink:type="simple" xlink:href="https://wiki.didosolutions.com/dido/99_annexes/annex-d-requirements/part-04/p4-req-21-8-012" text:style-name="Internet_20_link" text:visited-style-name="Visited_20_Internet_20_Link">P4-REQ-21-8-012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0:21</meta:creation-date>
    <dc:creator>Generated</dc:creator>
    <dc:date>2026-08-22T16::20:21</dc:date>
    <dc:language>en-US</dc:language>
    <meta:editing-cycles>1</meta:editing-cycles>
    <meta:editing-duration>PT0S</meta:editing-duration>
    <dc:title>dido:99_annexes:annex-d-requirements:part-04:p4-req-21-8-002</dc:title>
  </office:meta>
</office:document-meta>
</file>