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8-001"/><text:bookmark-start text:name="__RefHeading___p4-req-21-8-001_1"/><text:bookmark-start text:name="p4-req-21-8-001"/>P4-REQ-21-8-001<text:bookmark-end text:name="__RefHeading___p4-req-21-8-001_1"/><text:bookmark-end text:name="p4-req-21-8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realize selected FX logical interaction patterns through Phase 0 implementation artifac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8: Interaction Pattern Realiz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elected FX logical interaction patterns require explicit Phase 0 implementation realizations so that the logical exchanges defined in Part 3 can be exercised through governed implementation mechanisms.</text:p>
      <text:p text:style-name="Text_20_body">Explicit realization preserves the relationship between logical interaction meaning and the implementation participants, exchanges, data representations, and supporting artifacts used to demonstrate that interac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selected FX logical interaction patterns;Phase 0 implementation participants;DDS Topic exchanges;implementation processing flows; andinteraction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selected FX logical interaction patterns have defined Phase 0 implementation realizations.</text:p>
      <text:p text:style-name="Text_20_body">Verification activities should include review checks confirming that:</text:p>
      <text:p text:style-name="Text_20_body">selected logical interaction patterns have identified implementation flows;participating implementation artifacts are identified;applicable exchanges and representations are identified; andimplementation flows remain traceable to their logical sourc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forward traceability from Part 3 FX logical interaction patterns to their Phase 0 implementation realizations.</text:p>
      <text:p text:style-name="Text_20_body">Related requirement identifiers:</text:p>
      <text:a xlink:type="simple" xlink:href="https://wiki.didosolutions.com/dido/99_annexes/annex-d-requirements/part-04/p4-req-21-8-002" text:style-name="Internet_20_link" text:visited-style-name="Visited_20_Internet_20_Link">P4-REQ-21-8-002</text:a>
      <text:a xlink:type="simple" xlink:href="https://wiki.didosolutions.com/dido/99_annexes/annex-d-requirements/part-04/p4-req-21-8-003" text:style-name="Internet_20_link" text:visited-style-name="Visited_20_Internet_20_Link">P4-REQ-21-8-003</text:a>
      <text:a xlink:type="simple" xlink:href="https://wiki.didosolutions.com/dido/99_annexes/annex-d-requirements/part-04/p4-req-21-8-011" text:style-name="Internet_20_link" text:visited-style-name="Visited_20_Internet_20_Link">P4-REQ-21-8-011</text:a>
      <text:p text:style-name="Text_20_body">Related source section:</text:p>
      <text:a xlink:type="simple" xlink:href="https://wiki.didosolutions.com/fxdemo/04-part/21-phase-0-implementation-requirements/21-8-interaction-pattern-realization-requirements/start" text:style-name="Internet_20_link" text:visited-style-name="Visited_20_Internet_20_Link">21.8 Interaction Pattern Realiz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6:47</meta:creation-date>
    <dc:creator>Generated</dc:creator>
    <dc:date>2026-08-24T03::16:47</dc:date>
    <dc:language>en-US</dc:language>
    <meta:editing-cycles>1</meta:editing-cycles>
    <meta:editing-duration>PT0S</meta:editing-duration>
    <dc:title>dido:99_annexes:annex-d-requirements:part-04:p4-req-21-8-001</dc:title>
  </office:meta>
</office:document-meta>
</file>