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7-008"/><text:bookmark-start text:name="__RefHeading___p4-req-21-7-008_1"/><text:bookmark-start text:name="p4-req-21-7-008"/>P4-REQ-21-7-008<text:bookmark-end text:name="__RefHeading___p4-req-21-7-008_1"/><text:bookmark-end text:name="p4-req-21-7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mechanisms SHALL NOT collapse Runtime Plane distinc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7: Runtime Plane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mplementation mechanisms such as DDS, shared modules, common logging, repository groupings, or runtime packaging may support multiple architectural concerns. Those mechanisms must not become a substitute for the Runtime Plane distinctions defined by the logical architecture.</text:p>
      <text:p text:style-name="Text_20_body">This constraint preserves separation of concerns even when Phase 0 uses shared implementation technologies or artifac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s and QoS profiles;shared modules;runtime packaging;logging and exception-handling mechanisms;repository organization; andimplementation participant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Phase 0 implementation mechanisms do not collapse Runtime Plane distinctions.</text:p>
      <text:p text:style-name="Text_20_body">Verification activities should include review checks confirming that:</text:p>
      <text:p text:style-name="Text_20_body">distinct Runtime Plane purposes remain identifiable;shared mechanisms retain plane-specific mappings where applicable;configuration does not erase Runtime Plane classifications;runtime packaging does not redefine plane boundaries; andreview records can distinguish implementation concerns by Runtime Pla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Runtime Plane separation defined by the FX Demo Logical Profile throughout the Phase 0 implementation baseline.</text:p>
      <text:p text:style-name="Text_20_body">Related requirement identifiers:</text:p>
      <text:a xlink:type="simple" xlink:href="https://wiki.didosolutions.com/dido/99_annexes/annex-d-requirements/part-04/p4-req-21-7-001" text:style-name="Internet_20_link" text:visited-style-name="Visited_20_Internet_20_Link">P4-REQ-21-7-001</text:a>
      <text:a xlink:type="simple" xlink:href="https://wiki.didosolutions.com/dido/99_annexes/annex-d-requirements/part-04/p4-req-21-7-007" text:style-name="Internet_20_link" text:visited-style-name="Visited_20_Internet_20_Link">P4-REQ-21-7-007</text:a>
      <text:a xlink:type="simple" xlink:href="https://wiki.didosolutions.com/dido/99_annexes/annex-d-requirements/part-04/p4-req-21-3-009" text:style-name="Internet_20_link" text:visited-style-name="Visited_20_Internet_20_Link">P4-REQ-21-3-009</text:a>
      <text:p text:style-name="Text_20_body">Related source section:</text:p>
      <text:a xlink:type="simple" xlink:href="https://wiki.didosolutions.com/fxdemo/04-part/21-phase-0-implementation-requirements/21-7-runtime-plane-realization-requirements/start" text:style-name="Internet_20_link" text:visited-style-name="Visited_20_Internet_20_Link">21.7 Runtime Plane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8:31</meta:creation-date>
    <dc:creator>Generated</dc:creator>
    <dc:date>2026-08-22T17::18:31</dc:date>
    <dc:language>en-US</dc:language>
    <meta:editing-cycles>1</meta:editing-cycles>
    <meta:editing-duration>PT0S</meta:editing-duration>
    <dc:title>dido:99_annexes:annex-d-requirements:part-04:p4-req-21-7-008</dc:title>
  </office:meta>
</office:document-meta>
</file>