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7"/><text:bookmark-start text:name="__RefHeading___p4-req-21-7-007_1"/><text:bookmark-start text:name="p4-req-21-7-007"/>P4-REQ-21-7-007<text:bookmark-end text:name="__RefHeading___p4-req-21-7-007_1"/><text:bookmark-end text:name="p4-req-21-7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Cross-plane implementation relationships SHALL preserve the distinct architectural purpose of each Runtime Plane involv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hase 0 implementation interactions may involve more than one Runtime Plane, but shared implementation mechanisms must not erase the architectural distinctions among those concerns.</text:p>
      <text:p text:style-name="Text_20_body">Preserving each Runtime Plane's purpose allows cross-plane interactions to remain understandable, traceable, governable, and reviewab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cross-plane DDS exchanges;shared implementation participants;cross-plane logging and exception handling;audit and provenance relationships;policy and release relationships; andcross-plane implementation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cross-plane implementation relationships preserve the distinct purpose of every Runtime Plane involved.</text:p>
      <text:p text:style-name="Text_20_body">Verification activities should include review checks confirming that:</text:p>
      <text:p text:style-name="Text_20_body">each Runtime Plane role remains identifiable;shared implementation mechanisms do not merge architectural meaning;mappings identify all applicable Runtime Planes;governance and traceability remain plane-aware; andcross-plane behavior is documented where applic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separation of concerns across Phase 0 Runtime Plane implementation relationships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2" text:style-name="Internet_20_link" text:visited-style-name="Visited_20_Internet_20_Link">P4-REQ-21-7-002</text:a>
      <text:a xlink:type="simple" xlink:href="https://wiki.didosolutions.com/dido/99_annexes/annex-d-requirements/part-04/p4-req-21-7-003" text:style-name="Internet_20_link" text:visited-style-name="Visited_20_Internet_20_Link">P4-REQ-21-7-003</text:a>
      <text:a xlink:type="simple" xlink:href="https://wiki.didosolutions.com/dido/99_annexes/annex-d-requirements/part-04/p4-req-21-7-004" text:style-name="Internet_20_link" text:visited-style-name="Visited_20_Internet_20_Link">P4-REQ-21-7-004</text:a>
      <text:a xlink:type="simple" xlink:href="https://wiki.didosolutions.com/dido/99_annexes/annex-d-requirements/part-04/p4-req-21-7-005" text:style-name="Internet_20_link" text:visited-style-name="Visited_20_Internet_20_Link">P4-REQ-21-7-005</text:a>
      <text:a xlink:type="simple" xlink:href="https://wiki.didosolutions.com/dido/99_annexes/annex-d-requirements/part-04/p4-req-21-7-006" text:style-name="Internet_20_link" text:visited-style-name="Visited_20_Internet_20_Link">P4-REQ-21-7-006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0:04</meta:creation-date>
    <dc:creator>Generated</dc:creator>
    <dc:date>2026-08-22T15::20:04</dc:date>
    <dc:language>en-US</dc:language>
    <meta:editing-cycles>1</meta:editing-cycles>
    <meta:editing-duration>PT0S</meta:editing-duration>
    <dc:title>dido:99_annexes:annex-d-requirements:part-04:p4-req-21-7-007</dc:title>
  </office:meta>
</office:document-meta>
</file>