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7-006"/><text:bookmark-start text:name="__RefHeading___p4-req-21-7-006_1"/><text:bookmark-start text:name="p4-req-21-7-006"/>P4-REQ-21-7-006<text:bookmark-end text:name="__RefHeading___p4-req-21-7-006_1"/><text:bookmark-end text:name="p4-req-21-7-006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define Audit and Provenance Plane realization for audit records, provenance records, replay requests, replay results, lineage, reconstruction, and evidence-supporting relationship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7: Runtime Plane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Audit and Provenance Plane preserves information needed for accountability, lineage, replay, reconstruction, review, and later evidence use.</text:p>
      <text:p text:style-name="Text_20_body">Defining a Phase 0 realization ensures that audit and provenance concerns are treated as governed architectural responsibilities rather than ordinary implementation logg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audit records;provenance records;replay requests;replay results;lineage and reconstruction information; andevidence-supporting implementation relationship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defines an Audit and Provenance Plane realization.</text:p>
      <text:p text:style-name="Text_20_body">Verification activities should include review checks confirming that:</text:p>
      <text:p text:style-name="Text_20_body">audit records are supported;provenance records are supported;replay requests and replay results are supported where applicable;lineage and reconstruction information is preserved; andAudit and Provenance concerns remain distinct from ordinary logs and other Runtime Plane concer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Phase 0 realization of the FX Logical Audit and Provenance Plane.</text:p>
      <text:p text:style-name="Text_20_body">Related requirement identifiers:</text:p>
      <text:a xlink:type="simple" xlink:href="https://wiki.didosolutions.com/dido/99_annexes/annex-d-requirements/part-04/p4-req-21-7-001" text:style-name="Internet_20_link" text:visited-style-name="Visited_20_Internet_20_Link">P4-REQ-21-7-001</text:a>
      <text:a xlink:type="simple" xlink:href="https://wiki.didosolutions.com/dido/99_annexes/annex-d-requirements/part-04/p4-req-21-7-007" text:style-name="Internet_20_link" text:visited-style-name="Visited_20_Internet_20_Link">P4-REQ-21-7-007</text:a>
      <text:a xlink:type="simple" xlink:href="https://wiki.didosolutions.com/dido/99_annexes/annex-d-requirements/part-04/p4-req-21-7-008" text:style-name="Internet_20_link" text:visited-style-name="Visited_20_Internet_20_Link">P4-REQ-21-7-008</text:a>
      <text:p text:style-name="Text_20_body">Related source section:</text:p>
      <text:a xlink:type="simple" xlink:href="https://wiki.didosolutions.com/fxdemo/04-part/21-phase-0-implementation-requirements/21-7-runtime-plane-realization-requirements/start" text:style-name="Internet_20_link" text:visited-style-name="Visited_20_Internet_20_Link">21.7 Runtime Plane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9:57</meta:creation-date>
    <dc:creator>Generated</dc:creator>
    <dc:date>2026-08-22T15::19:57</dc:date>
    <dc:language>en-US</dc:language>
    <meta:editing-cycles>1</meta:editing-cycles>
    <meta:editing-duration>PT0S</meta:editing-duration>
    <dc:title>dido:99_annexes:annex-d-requirements:part-04:p4-req-21-7-006</dc:title>
  </office:meta>
</office:document-meta>
</file>