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5"/><text:bookmark-start text:name="__RefHeading___p4-req-21-7-005_1"/><text:bookmark-start text:name="p4-req-21-7-005"/>P4-REQ-21-7-005<text:bookmark-end text:name="__RefHeading___p4-req-21-7-005_1"/><text:bookmark-end text:name="p4-req-21-7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Policy and Release Plane realization for policy decisions, release packages, release obligations, and authorized oversight consump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Policy and Release Plane separates governed release decisions and external release concerns from internal Data Plane availability.</text:p>
      <text:p text:style-name="Text_20_body">Defining a Phase 0 realization preserves this distinction and provides implementation support for policy decisions, release packages, obligations, and authorized oversight consumption without treating later distributed policy capabilities as part of the Phase 0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olicy decision exchanges;release package exchanges;release obligations;authorized oversight consumption; andapplicable implementation participants and QoS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 Policy and Release Plane realization for the specified concerns.</text:p>
      <text:p text:style-name="Text_20_body">Verification activities should include review checks confirming that:</text:p>
      <text:p text:style-name="Text_20_body">policy decisions are represented;release packages are represented;release obligations are represented where applicable;authorized oversight consumption is distinguishable from internal Data Plane access; andPhase 0 does not implicitly require later-phase distributed policy capabilit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realization of the FX Logical Policy and Release Plane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5:39</meta:creation-date>
    <dc:creator>Generated</dc:creator>
    <dc:date>2026-08-22T13::35:39</dc:date>
    <dc:language>en-US</dc:language>
    <meta:editing-cycles>1</meta:editing-cycles>
    <meta:editing-duration>PT0S</meta:editing-duration>
    <dc:title>dido:99_annexes:annex-d-requirements:part-04:p4-req-21-7-005</dc:title>
  </office:meta>
</office:document-meta>
</file>