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7-004"/><text:bookmark-start text:name="__RefHeading___p4-req-21-7-004_1"/><text:bookmark-start text:name="p4-req-21-7-004"/>P4-REQ-21-7-004<text:bookmark-end text:name="__RefHeading___p4-req-21-7-004_1"/><text:bookmark-end text:name="p4-req-21-7-004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define Health and Observability Plane realization for Node status, lifecycle state, warning, degradation, failure, recovery, and operational condition reporting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7: Runtime Plane Realiz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Health and Observability Plane provides the implementation information needed to understand operational condition and lifecycle behavior.</text:p>
      <text:p text:style-name="Text_20_body">Defining this realization ensures that Phase 0 participants expose sufficient status, warning, degradation, failure, and recovery information for later observation, testability, troubleshooting, and evidence plann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Node status reporting;lifecycle-state reporting;warning and degradation reporting;failure and recovery reporting;operational condition reporting; andapplicable logging and status Topic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hase 0 Implementation Profile / PSM defines a Health and Observability Plane realization.</text:p>
      <text:p text:style-name="Text_20_body">Verification activities should include review checks confirming that:</text:p>
      <text:p text:style-name="Text_20_body">Node status is reportable;lifecycle changes are observable;warnings and degradation are reportable;failures and recovery are reportable; andHealth and Observability concerns remain distinct from other Runtime Plane concern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Phase 0 realization of the FX Logical Health and Observability Plane.</text:p>
      <text:p text:style-name="Text_20_body">Related requirement identifiers:</text:p>
      <text:a xlink:type="simple" xlink:href="https://wiki.didosolutions.com/dido/99_annexes/annex-d-requirements/part-04/p4-req-21-7-001" text:style-name="Internet_20_link" text:visited-style-name="Visited_20_Internet_20_Link">P4-REQ-21-7-001</text:a>
      <text:a xlink:type="simple" xlink:href="https://wiki.didosolutions.com/dido/99_annexes/annex-d-requirements/part-04/p4-req-21-7-007" text:style-name="Internet_20_link" text:visited-style-name="Visited_20_Internet_20_Link">P4-REQ-21-7-007</text:a>
      <text:a xlink:type="simple" xlink:href="https://wiki.didosolutions.com/dido/99_annexes/annex-d-requirements/part-04/p4-req-21-7-008" text:style-name="Internet_20_link" text:visited-style-name="Visited_20_Internet_20_Link">P4-REQ-21-7-008</text:a>
      <text:p text:style-name="Text_20_body">Related source section:</text:p>
      <text:a xlink:type="simple" xlink:href="https://wiki.didosolutions.com/fxdemo/04-part/21-phase-0-implementation-requirements/21-7-runtime-plane-realization-requirements/start" text:style-name="Internet_20_link" text:visited-style-name="Visited_20_Internet_20_Link">21.7 Runtime Plane Realiz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20:36</meta:creation-date>
    <dc:creator>Generated</dc:creator>
    <dc:date>2026-08-22T16::20:36</dc:date>
    <dc:language>en-US</dc:language>
    <meta:editing-cycles>1</meta:editing-cycles>
    <meta:editing-duration>PT0S</meta:editing-duration>
    <dc:title>dido:99_annexes:annex-d-requirements:part-04:p4-req-21-7-004</dc:title>
  </office:meta>
</office:document-meta>
</file>