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7-003"/><text:bookmark-start text:name="__RefHeading___p4-req-21-7-003_1"/><text:bookmark-start text:name="p4-req-21-7-003"/>P4-REQ-21-7-003<text:bookmark-end text:name="__RefHeading___p4-req-21-7-003_1"/><text:bookmark-end text:name="p4-req-21-7-003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The Phase 0 Implementation Profile / PSM SHALL define Data Plane realization for FX transaction, validation, semantic, contract state, and cash-flow information exchange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7: Runtime Plane Realization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The Data Plane carries the structured FX information needed to demonstrate the Phase 0 processing path.</text:p>
      <text:p text:style-name="Text_20_body">Defining a Data Plane realization ensures that transaction, validation, semantic, contract state, and cash-flow information exchanges have an explicit implementation mapping while preserving their logical meaning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Data Plane DDS Topics;transaction information;validation information;semantic information;contract state information;cash-flow information; andapplicable publishers and subscriber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the Phase 0 Implementation Profile / PSM defines a Data Plane realization for the specified FX information exchanges.</text:p>
      <text:p text:style-name="Text_20_body">Verification activities should include review checks confirming that:</text:p>
      <text:p text:style-name="Text_20_body">applicable Data Plane Topics are identified;applicable information structures are mapped;producing and consuming participants are identified;Data Plane exchanges support the Phase 0 processing path; andData Plane concerns remain distinct from other Runtime Plane concerns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establishes the Phase 0 realization of the FX Logical Data Plane.</text:p>
      <text:p text:style-name="Text_20_body">Related requirement identifiers:</text:p>
      <text:a xlink:type="simple" xlink:href="https://wiki.didosolutions.com/dido/99_annexes/annex-d-requirements/part-04/p4-req-21-7-001" text:style-name="Internet_20_link" text:visited-style-name="Visited_20_Internet_20_Link">P4-REQ-21-7-001</text:a>
      <text:a xlink:type="simple" xlink:href="https://wiki.didosolutions.com/dido/99_annexes/annex-d-requirements/part-04/p4-req-21-7-007" text:style-name="Internet_20_link" text:visited-style-name="Visited_20_Internet_20_Link">P4-REQ-21-7-007</text:a>
      <text:a xlink:type="simple" xlink:href="https://wiki.didosolutions.com/dido/99_annexes/annex-d-requirements/part-04/p4-req-21-7-008" text:style-name="Internet_20_link" text:visited-style-name="Visited_20_Internet_20_Link">P4-REQ-21-7-008</text:a>
      <text:p text:style-name="Text_20_body">Related source section:</text:p>
      <text:a xlink:type="simple" xlink:href="https://wiki.didosolutions.com/fxdemo/04-part/21-phase-0-implementation-requirements/21-7-runtime-plane-realization-requirements/start" text:style-name="Internet_20_link" text:visited-style-name="Visited_20_Internet_20_Link">21.7 Runtime Plane Realization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5::19:54</meta:creation-date>
    <dc:creator>Generated</dc:creator>
    <dc:date>2026-08-22T15::19:54</dc:date>
    <dc:language>en-US</dc:language>
    <meta:editing-cycles>1</meta:editing-cycles>
    <meta:editing-duration>PT0S</meta:editing-duration>
    <dc:title>dido:99_annexes:annex-d-requirements:part-04:p4-req-21-7-003</dc:title>
  </office:meta>
</office:document-meta>
</file>