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7-002"/><text:bookmark-start text:name="__RefHeading___p4-req-21-7-002_1"/><text:bookmark-start text:name="p4-req-21-7-002"/>P4-REQ-21-7-002<text:bookmark-end text:name="__RefHeading___p4-req-21-7-002_1"/><text:bookmark-end text:name="p4-req-21-7-00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define Control Plane realization for operational coordination, commands, acknowledgments, registration, retry, recovery, and status-request interactio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7: Runtime Plane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Control Plane carries operational coordination responsibilities distinct from application data exchange and other runtime concerns.</text:p>
      <text:p text:style-name="Text_20_body">Defining a Phase 0 Control Plane realization establishes how commands, acknowledgments, retries, recovery, registration, and related coordination interactions are implemented without altering their logical purpos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Control Plane DDS Topics;command-producing participants;command-consuming participants;acknowledgments;retry and recovery mechanisms; andapplicable QoS and logging conventio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hase 0 Implementation Profile / PSM defines a Control Plane realization for the specified operational coordination interactions.</text:p>
      <text:p text:style-name="Text_20_body">Verification activities should include review checks confirming that:</text:p>
      <text:p text:style-name="Text_20_body">command exchanges are represented;acknowledgments are represented;retry and recovery interactions are represented;registration and status-request interactions are supported where applicable; andControl Plane behavior remains distinguishable from other Runtime Plane concer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Phase 0 realization of the FX Logical Control Plane.</text:p>
      <text:p text:style-name="Text_20_body">Related requirement identifiers:</text:p>
      <text:a xlink:type="simple" xlink:href="https://wiki.didosolutions.com/dido/99_annexes/annex-d-requirements/part-04/p4-req-21-7-001" text:style-name="Internet_20_link" text:visited-style-name="Visited_20_Internet_20_Link">P4-REQ-21-7-001</text:a>
      <text:a xlink:type="simple" xlink:href="https://wiki.didosolutions.com/dido/99_annexes/annex-d-requirements/part-04/p4-req-21-7-007" text:style-name="Internet_20_link" text:visited-style-name="Visited_20_Internet_20_Link">P4-REQ-21-7-007</text:a>
      <text:a xlink:type="simple" xlink:href="https://wiki.didosolutions.com/dido/99_annexes/annex-d-requirements/part-04/p4-req-21-7-008" text:style-name="Internet_20_link" text:visited-style-name="Visited_20_Internet_20_Link">P4-REQ-21-7-008</text:a>
      <text:p text:style-name="Text_20_body">Related source section:</text:p>
      <text:a xlink:type="simple" xlink:href="https://wiki.didosolutions.com/fxdemo/04-part/21-phase-0-implementation-requirements/21-7-runtime-plane-realization-requirements/start" text:style-name="Internet_20_link" text:visited-style-name="Visited_20_Internet_20_Link">21.7 Runtime Plane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6:35</meta:creation-date>
    <dc:creator>Generated</dc:creator>
    <dc:date>2026-08-22T17::16:35</dc:date>
    <dc:language>en-US</dc:language>
    <meta:editing-cycles>1</meta:editing-cycles>
    <meta:editing-duration>PT0S</meta:editing-duration>
    <dc:title>dido:99_annexes:annex-d-requirements:part-04:p4-req-21-7-002</dc:title>
  </office:meta>
</office:document-meta>
</file>