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1"/><text:bookmark-start text:name="__RefHeading___p4-req-21-7-001_1"/><text:bookmark-start text:name="p4-req-21-7-001"/>P4-REQ-21-7-001<text:bookmark-end text:name="__RefHeading___p4-req-21-7-001_1"/><text:bookmark-end text:name="p4-req-21-7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realize FX Runtime Plane distinctions through implementation artifacts and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X Runtime Planes preserve separation of concerns among operational control, data exchange, health and observability, policy and release, and audit and provenance responsibilities.</text:p>
      <text:p text:style-name="Text_20_body">Realizing those distinctions through Phase 0 implementation artifacts and conventions ensures that implementation mechanisms remain aligned with the logical architecture rather than collapsing distinct concerns into a single undifferentiated implementation layer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artifacts;DDS Topic mappings;QoS profiles;logging conventions;exception-handling conventions; andimplementation participant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realizes applicable FX Runtime Plane distinctions.</text:p>
      <text:p text:style-name="Text_20_body">Verification activities should include review checks confirming that:</text:p>
      <text:p text:style-name="Text_20_body">each applicable Runtime Plane has identifiable implementation realization;implementation artifacts identify the Runtime Plane or Runtime Planes they support;communication and operational conventions remain aligned with Runtime Plane purpose; anddistinct Runtime Plane concerns are not collapsed without explicit architectural justific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implementation relationship to the Runtime Plane classifications defined by the FX Demo Logical Profile.</text:p>
      <text:p text:style-name="Text_20_body">Related requirement identifiers:</text:p>
      <text:a xlink:type="simple" xlink:href="https://wiki.didosolutions.com/dido/99_annexes/annex-d-requirements/part-04/p4-req-21-7-002" text:style-name="Internet_20_link" text:visited-style-name="Visited_20_Internet_20_Link">P4-REQ-21-7-002</text:a>
      <text:a xlink:type="simple" xlink:href="https://wiki.didosolutions.com/dido/99_annexes/annex-d-requirements/part-04/p4-req-21-7-003" text:style-name="Internet_20_link" text:visited-style-name="Visited_20_Internet_20_Link">P4-REQ-21-7-003</text:a>
      <text:a xlink:type="simple" xlink:href="https://wiki.didosolutions.com/dido/99_annexes/annex-d-requirements/part-04/p4-req-21-7-004" text:style-name="Internet_20_link" text:visited-style-name="Visited_20_Internet_20_Link">P4-REQ-21-7-004</text:a>
      <text:a xlink:type="simple" xlink:href="https://wiki.didosolutions.com/dido/99_annexes/annex-d-requirements/part-04/p4-req-21-7-005" text:style-name="Internet_20_link" text:visited-style-name="Visited_20_Internet_20_Link">P4-REQ-21-7-005</text:a>
      <text:a xlink:type="simple" xlink:href="https://wiki.didosolutions.com/dido/99_annexes/annex-d-requirements/part-04/p4-req-21-7-006" text:style-name="Internet_20_link" text:visited-style-name="Visited_20_Internet_20_Link">P4-REQ-21-7-006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30</meta:creation-date>
    <dc:creator>Generated</dc:creator>
    <dc:date>2026-08-23T22::02:30</dc:date>
    <dc:language>en-US</dc:language>
    <meta:editing-cycles>1</meta:editing-cycles>
    <meta:editing-duration>PT0S</meta:editing-duration>
    <dc:title>dido:99_annexes:annex-d-requirements:part-04:p4-req-21-7-001</dc:title>
  </office:meta>
</office:document-meta>
</file>