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12"/><text:bookmark-start text:name="__RefHeading___p4-req-21-6-012_1"/><text:bookmark-start text:name="p4-req-21-6-012"/>P4-REQ-21-6-012<text:bookmark-end text:name="__RefHeading___p4-req-21-6-012_1"/><text:bookmark-end text:name="p4-req-21-6-01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Generated types SHALL NOT redefine IDL structures or FX logical information structur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Generated types are derived implementation artifacts produced from governed IDL structures. They are not independent sources of data-definition or logical meaning.</text:p>
      <text:p text:style-name="Text_20_body">Preventing generated types from redefining either their IDL sources or FX logical information structures preserves the governed derivation chain and supports repeatable gener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enerated types;governed IDL structures;generated-code locations;implementation modules using generated types; andFX logical information structur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generated types do not redefine their source IDL structures or applicable FX logical information structures.</text:p>
      <text:p text:style-name="Text_20_body">Verification activities should include review checks confirming that:</text:p>
      <text:p text:style-name="Text_20_body">generated types remain derived from governed IDL;generated files are not treated as authoritative source definitions;manual modification is prohibited unless explicitly governed;regenerated outputs remain consistent with their source definitions; andlogical meaning remains governed by Part 3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derivation hierarchy from FX logical information structure to IDL structure to generated Phase 0 type.</text:p>
      <text:p text:style-name="Text_20_body">Related requirement identifiers:</text:p>
      <text:a xlink:type="simple" xlink:href="https://wiki.didosolutions.com/dido/99_annexes/annex-d-requirements/part-04/p4-req-21-6-003" text:style-name="Internet_20_link" text:visited-style-name="Visited_20_Internet_20_Link">P4-REQ-21-6-003</text:a>
      <text:a xlink:type="simple" xlink:href="https://wiki.didosolutions.com/dido/99_annexes/annex-d-requirements/part-04/p4-req-21-6-010" text:style-name="Internet_20_link" text:visited-style-name="Visited_20_Internet_20_Link">P4-REQ-21-6-010</text:a>
      <text:a xlink:type="simple" xlink:href="https://wiki.didosolutions.com/dido/99_annexes/annex-d-requirements/part-04/p4-req-21-6-011" text:style-name="Internet_20_link" text:visited-style-name="Visited_20_Internet_20_Link">P4-REQ-21-6-011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1:34</meta:creation-date>
    <dc:creator>Generated</dc:creator>
    <dc:date>2026-08-22T15::21:34</dc:date>
    <dc:language>en-US</dc:language>
    <meta:editing-cycles>1</meta:editing-cycles>
    <meta:editing-duration>PT0S</meta:editing-duration>
    <dc:title>dido:99_annexes:annex-d-requirements:part-04:p4-req-21-6-012</dc:title>
  </office:meta>
</office:document-meta>
</file>