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11"/><text:bookmark-start text:name="__RefHeading___p4-req-21-6-011_1"/><text:bookmark-start text:name="p4-req-21-6-011"/>P4-REQ-21-6-011<text:bookmark-end text:name="__RefHeading___p4-req-21-6-011_1"/><text:bookmark-end text:name="p4-req-21-6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DL structures SHALL NOT redefine FX logical information structur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L structures are selected Phase 0 implementation representations of logical information structures. They define implementation-level data representation, not architectural meaning.</text:p>
      <text:p text:style-name="Text_20_body">Preventing IDL structures from redefining logical information preserves the authority of the Part 3 FX Demo Logical Profile and allows implementation representations to evolve independently under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structures;source IDL files;generated types;DDS Topic mappings; andFX logical information structur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DL structures do not redefine FX logical information structures.</text:p>
      <text:p text:style-name="Text_20_body">Verification activities should include review checks confirming that:</text:p>
      <text:p text:style-name="Text_20_body">logical information meaning remains governed by Part 3;IDL structures are treated as implementation representations;implementation-specific fields or constraints do not silently alter logical meaning; andchanges affecting logical meaning are governed at the applicable logical layer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Part 3 FX logical information structures and their Phase 0 IDL representations.</text:p>
      <text:p text:style-name="Text_20_body">Related requirement identifiers:</text:p>
      <text:a xlink:type="simple" xlink:href="https://wiki.didosolutions.com/dido/99_annexes/annex-d-requirements/part-04/p4-req-21-6-002" text:style-name="Internet_20_link" text:visited-style-name="Visited_20_Internet_20_Link">P4-REQ-21-6-002</text:a>
      <text:a xlink:type="simple" xlink:href="https://wiki.didosolutions.com/dido/99_annexes/annex-d-requirements/part-04/p4-req-21-6-010" text:style-name="Internet_20_link" text:visited-style-name="Visited_20_Internet_20_Link">P4-REQ-21-6-010</text:a>
      <text:a xlink:type="simple" xlink:href="https://wiki.didosolutions.com/dido/99_annexes/annex-d-requirements/part-04/p4-req-21-6-012" text:style-name="Internet_20_link" text:visited-style-name="Visited_20_Internet_20_Link">P4-REQ-21-6-012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4:31</meta:creation-date>
    <dc:creator>Generated</dc:creator>
    <dc:date>2026-08-24T01::44:31</dc:date>
    <dc:language>en-US</dc:language>
    <meta:editing-cycles>1</meta:editing-cycles>
    <meta:editing-duration>PT0S</meta:editing-duration>
    <dc:title>dido:99_annexes:annex-d-requirements:part-04:p4-req-21-6-011</dc:title>
  </office:meta>
</office:document-meta>
</file>