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6-010"/><text:bookmark-start text:name="__RefHeading___p4-req-21-6-010_1"/><text:bookmark-start text:name="p4-req-21-6-010"/>P4-REQ-21-6-010<text:bookmark-end text:name="__RefHeading___p4-req-21-6-010_1"/><text:bookmark-end text:name="p4-req-21-6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IDL and generated type mapping SHALL preserve traceability to the Part 3 FX logical information structur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6: Information Structure Mapping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L structures and generated types are implementation representations of logical information definitions and must remain connected to those authoritative Part 3 sources.</text:p>
      <text:p text:style-name="Text_20_body">Preserving traceability allows reviewers to determine why each implementation representation exists and whether it remains consistent with the intended logical mea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DL structures;generated types;FX logical information structures;mapping metadata; andimplementation traceability record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DL and generated type mapping preserves traceability to its applicable Part 3 FX logical information structure.</text:p>
      <text:p text:style-name="Text_20_body">Verification activities should include review checks confirming that:</text:p>
      <text:p text:style-name="Text_20_body">the applicable logical information structure is identifiable;mapping records connect IDL and generated types to that source;changes preserve or explicitly update the traceability relationship; andreviewers can navigate from implementation representation to Part 3 defini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backward traceability from Phase 0 information representations to their authoritative Part 3 FX logical information structures.</text:p>
      <text:p text:style-name="Text_20_body">Related requirement identifiers:</text:p>
      <text:a xlink:type="simple" xlink:href="https://wiki.didosolutions.com/dido/99_annexes/annex-d-requirements/part-04/p4-req-21-6-001" text:style-name="Internet_20_link" text:visited-style-name="Visited_20_Internet_20_Link">P4-REQ-21-6-001</text:a>
      <text:a xlink:type="simple" xlink:href="https://wiki.didosolutions.com/dido/99_annexes/annex-d-requirements/part-04/p4-req-21-6-002" text:style-name="Internet_20_link" text:visited-style-name="Visited_20_Internet_20_Link">P4-REQ-21-6-002</text:a>
      <text:a xlink:type="simple" xlink:href="https://wiki.didosolutions.com/dido/99_annexes/annex-d-requirements/part-04/p4-req-21-6-009" text:style-name="Internet_20_link" text:visited-style-name="Visited_20_Internet_20_Link">P4-REQ-21-6-009</text:a>
      <text:a xlink:type="simple" xlink:href="https://wiki.didosolutions.com/dido/99_annexes/annex-d-requirements/part-04/p4-req-21-6-011" text:style-name="Internet_20_link" text:visited-style-name="Visited_20_Internet_20_Link">P4-REQ-21-6-011</text:a>
      <text:a xlink:type="simple" xlink:href="https://wiki.didosolutions.com/dido/99_annexes/annex-d-requirements/part-04/p4-req-21-6-012" text:style-name="Internet_20_link" text:visited-style-name="Visited_20_Internet_20_Link">P4-REQ-21-6-012</text:a>
      <text:p text:style-name="Text_20_body">Related source section:</text:p>
      <text:a xlink:type="simple" xlink:href="https://wiki.didosolutions.com/fxdemo/04-part/21-phase-0-implementation-requirements/21-6-information-structure-mapping-requirements/start" text:style-name="Internet_20_link" text:visited-style-name="Visited_20_Internet_20_Link">21.6 Information Structure Mapping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50</meta:creation-date>
    <dc:creator>Generated</dc:creator>
    <dc:date>2026-08-22T17::20:50</dc:date>
    <dc:language>en-US</dc:language>
    <meta:editing-cycles>1</meta:editing-cycles>
    <meta:editing-duration>PT0S</meta:editing-duration>
    <dc:title>dido:99_annexes:annex-d-requirements:part-04:p4-req-21-6-010</dc:title>
  </office:meta>
</office:document-meta>
</file>