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6-009"/><text:bookmark-start text:name="__RefHeading___p4-req-21-6-009_1"/><text:bookmark-start text:name="p4-req-21-6-009"/>P4-REQ-21-6-009<text:bookmark-end text:name="__RefHeading___p4-req-21-6-009_1"/><text:bookmark-end text:name="p4-req-21-6-009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IDL and generated type mapping SHALL identify the applicable versioning and compatibility expectation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6: Information Structure Mapping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IDL structures and generated types participate in communication exchanges that depend on compatible representations.</text:p>
      <text:p text:style-name="Text_20_body">Recording versioning and compatibility expectations allows changes to source definitions, generated outputs, DDS Topics, and consuming implementation modules to be reviewed before they affect the Phase 0 baselin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IDL structures;generated types;DDS Topic mappings;producing and consuming participants; andimplementation governance record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IDL and generated type mapping identifies applicable versioning and compatibility expectations.</text:p>
      <text:p text:style-name="Text_20_body">Verification activities should include review checks confirming that:</text:p>
      <text:p text:style-name="Text_20_body">applicable versions are identifiable;generated types correspond to compatible IDL definitions;producers and consumers use compatible representations;related DDS Topic mappings remain compatible; andincompatible changes require governance review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onnects information-structure implementation mappings to the Phase 0 versioning and compatibility model.</text:p>
      <text:p text:style-name="Text_20_body">Related requirement identifiers:</text:p>
      <text:a xlink:type="simple" xlink:href="https://wiki.didosolutions.com/dido/99_annexes/annex-d-requirements/part-04/p4-req-21-6-008" text:style-name="Internet_20_link" text:visited-style-name="Visited_20_Internet_20_Link">P4-REQ-21-6-008</text:a>
      <text:a xlink:type="simple" xlink:href="https://wiki.didosolutions.com/dido/99_annexes/annex-d-requirements/part-04/p4-req-21-6-010" text:style-name="Internet_20_link" text:visited-style-name="Visited_20_Internet_20_Link">P4-REQ-21-6-010</text:a>
      <text:a xlink:type="simple" xlink:href="https://wiki.didosolutions.com/dido/99_annexes/annex-d-requirements/part-04/p4-req-21-5-009" text:style-name="Internet_20_link" text:visited-style-name="Visited_20_Internet_20_Link">P4-REQ-21-5-009</text:a>
      <text:p text:style-name="Text_20_body">Related source section:</text:p>
      <text:a xlink:type="simple" xlink:href="https://wiki.didosolutions.com/fxdemo/04-part/21-phase-0-implementation-requirements/21-6-information-structure-mapping-requirements/start" text:style-name="Internet_20_link" text:visited-style-name="Visited_20_Internet_20_Link">21.6 Information Structure Mapping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24:08</meta:creation-date>
    <dc:creator>Generated</dc:creator>
    <dc:date>2026-08-22T16::24:08</dc:date>
    <dc:language>en-US</dc:language>
    <meta:editing-cycles>1</meta:editing-cycles>
    <meta:editing-duration>PT0S</meta:editing-duration>
    <dc:title>dido:99_annexes:annex-d-requirements:part-04:p4-req-21-6-009</dc:title>
  </office:meta>
</office:document-meta>
</file>