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6-008"/><text:bookmark-start text:name="__RefHeading___p4-req-21-6-008_1"/><text:bookmark-start text:name="p4-req-21-6-008"/>P4-REQ-21-6-008<text:bookmark-end text:name="__RefHeading___p4-req-21-6-008_1"/><text:bookmark-end text:name="p4-req-21-6-008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Each IDL and generated type mapping SHALL identify the applicable generation rule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6: Information Structure Mapping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A defined generation rule establishes how governed IDL structures produce generated implementation types.</text:p>
      <text:p text:style-name="Text_20_body">Recording the rule supports reproducibility, protects generated files from uncontrolled manual modification, and allows reviewers to distinguish source changes from generator or configuration changes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governed IDL structures;generated types;type-generation scripts or procedures;generator configuration; andgenerated-file metadata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each IDL and generated type mapping identifies the applicable generation rule.</text:p>
      <text:p text:style-name="Text_20_body">Verification activities should include review checks confirming that:</text:p>
      <text:p text:style-name="Text_20_body">the generation mechanism is identified;regeneration procedures are documented;generated outputs can be reproduced from governed sources; andmanual-editing rules are consistent with the Developer Handbook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establishes the generation-process relationship between governed IDL definitions and Phase 0 generated types.</text:p>
      <text:p text:style-name="Text_20_body">Related requirement identifiers:</text:p>
      <text:a xlink:type="simple" xlink:href="https://wiki.didosolutions.com/dido/99_annexes/annex-d-requirements/part-04/p4-req-21-6-003" text:style-name="Internet_20_link" text:visited-style-name="Visited_20_Internet_20_Link">P4-REQ-21-6-003</text:a>
      <text:a xlink:type="simple" xlink:href="https://wiki.didosolutions.com/dido/99_annexes/annex-d-requirements/part-04/p4-req-21-6-007" text:style-name="Internet_20_link" text:visited-style-name="Visited_20_Internet_20_Link">P4-REQ-21-6-007</text:a>
      <text:a xlink:type="simple" xlink:href="https://wiki.didosolutions.com/dido/99_annexes/annex-d-requirements/part-04/p4-req-21-6-009" text:style-name="Internet_20_link" text:visited-style-name="Visited_20_Internet_20_Link">P4-REQ-21-6-009</text:a>
      <text:p text:style-name="Text_20_body">Related source section:</text:p>
      <text:a xlink:type="simple" xlink:href="https://wiki.didosolutions.com/fxdemo/04-part/21-phase-0-implementation-requirements/21-6-information-structure-mapping-requirements/start" text:style-name="Internet_20_link" text:visited-style-name="Visited_20_Internet_20_Link">21.6 Information Structure Mapping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1::57:13</meta:creation-date>
    <dc:creator>Generated</dc:creator>
    <dc:date>2026-08-23T21::57:13</dc:date>
    <dc:language>en-US</dc:language>
    <meta:editing-cycles>1</meta:editing-cycles>
    <meta:editing-duration>PT0S</meta:editing-duration>
    <dc:title>dido:99_annexes:annex-d-requirements:part-04:p4-req-21-6-008</dc:title>
  </office:meta>
</office:document-meta>
</file>