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7"/><text:bookmark-start text:name="__RefHeading___p4-req-21-6-007_1"/><text:bookmark-start text:name="p4-req-21-6-007"/>P4-REQ-21-6-007<text:bookmark-end text:name="__RefHeading___p4-req-21-6-007_1"/><text:bookmark-end text:name="p4-req-21-6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source IDL fi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source IDL file is the governed source artifact from which the applicable IDL structure and generated implementation types originate.</text:p>
      <text:p text:style-name="Text_20_body">Identifying that file supports repeatability, change review, generation control, and repository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structures;generated types;governed source IDL files; andgenerated-file metadata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its source IDL file.</text:p>
      <text:p text:style-name="Text_20_body">Verification activities should include review checks confirming that:</text:p>
      <text:p text:style-name="Text_20_body">the source IDL file exists in an approved repository location;the mapped IDL structure is defined in the identified source file;generated types derive from that governed definition; andsource-file changes are review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governed source-file relationship for Phase 0 IDL structures and generated types.</text:p>
      <text:p text:style-name="Text_20_body">Related requirement identifiers:</text:p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08" text:style-name="Internet_20_link" text:visited-style-name="Visited_20_Internet_20_Link">P4-REQ-21-6-008</text:a>
      <text:a xlink:type="simple" xlink:href="https://wiki.didosolutions.com/dido/99_annexes/annex-d-requirements/part-04/p4-req-21-6-010" text:style-name="Internet_20_link" text:visited-style-name="Visited_20_Internet_20_Link">P4-REQ-21-6-010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4:36</meta:creation-date>
    <dc:creator>Generated</dc:creator>
    <dc:date>2026-08-24T04::04:36</dc:date>
    <dc:language>en-US</dc:language>
    <meta:editing-cycles>1</meta:editing-cycles>
    <meta:editing-duration>PT0S</meta:editing-duration>
    <dc:title>dido:99_annexes:annex-d-requirements:part-04:p4-req-21-6-007</dc:title>
  </office:meta>
</office:document-meta>
</file>