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6-006"/><text:bookmark-start text:name="__RefHeading___p4-req-21-6-006_1"/><text:bookmark-start text:name="p4-req-21-6-006"/>P4-REQ-21-6-006<text:bookmark-end text:name="__RefHeading___p4-req-21-6-006_1"/><text:bookmark-end text:name="p4-req-21-6-006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DL and generated type mapping SHALL identify the producing and consuming FX logical Nodes or Node Rol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6: Information Structur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dentifying the producing and consuming logical responsibilities makes clear which FX logical Nodes or Node Roles create and use the represented information.</text:p>
      <text:p text:style-name="Text_20_body">This preserves the allocation of information responsibilities defined by the FX Demo Logical Profile and supports end-to-end communication trace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DL and generated type mappings;producing FX logical Nodes or Node Roles;consuming FX logical Nodes or Node Roles; andimplementation participant mapping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DL and generated type mapping identifies its producing and consuming FX logical Nodes or Node Roles.</text:p>
      <text:p text:style-name="Text_20_body">Verification activities should include review checks confirming that:</text:p>
      <text:p text:style-name="Text_20_body">producing logical responsibilities are identified;consuming logical responsibilities are identified;implementation participants map to the applicable logical responsibilities; andproducer and consumer mappings agree with Part 3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Phase 0 information representations to the FX logical Nodes and Node Roles that produce and consume them.</text:p>
      <text:p text:style-name="Text_20_body">Related requirement identifiers:</text:p>
      <text:a xlink:type="simple" xlink:href="https://wiki.didosolutions.com/dido/99_annexes/annex-d-requirements/part-04/p4-req-21-6-005" text:style-name="Internet_20_link" text:visited-style-name="Visited_20_Internet_20_Link">P4-REQ-21-6-005</text:a>
      <text:a xlink:type="simple" xlink:href="https://wiki.didosolutions.com/dido/99_annexes/annex-d-requirements/part-04/p4-req-21-4-003" text:style-name="Internet_20_link" text:visited-style-name="Visited_20_Internet_20_Link">P4-REQ-21-4-003</text:a>
      <text:a xlink:type="simple" xlink:href="https://wiki.didosolutions.com/dido/99_annexes/annex-d-requirements/part-04/p4-req-21-5-005" text:style-name="Internet_20_link" text:visited-style-name="Visited_20_Internet_20_Link">P4-REQ-21-5-005</text:a>
      <text:a xlink:type="simple" xlink:href="https://wiki.didosolutions.com/dido/99_annexes/annex-d-requirements/part-04/p4-req-21-5-006" text:style-name="Internet_20_link" text:visited-style-name="Visited_20_Internet_20_Link">P4-REQ-21-5-006</text:a>
      <text:p text:style-name="Text_20_body">Related source section:</text:p>
      <text:a xlink:type="simple" xlink:href="https://wiki.didosolutions.com/fxdemo/04-part/21-phase-0-implementation-requirements/21-6-information-structure-mapping-requirements/start" text:style-name="Internet_20_link" text:visited-style-name="Visited_20_Internet_20_Link">21.6 Information Structur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17:17</meta:creation-date>
    <dc:creator>Generated</dc:creator>
    <dc:date>2026-08-23T23::17:17</dc:date>
    <dc:language>en-US</dc:language>
    <meta:editing-cycles>1</meta:editing-cycles>
    <meta:editing-duration>PT0S</meta:editing-duration>
    <dc:title>dido:99_annexes:annex-d-requirements:part-04:p4-req-21-6-006</dc:title>
  </office:meta>
</office:document-meta>
</file>