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6-005"/><text:bookmark-start text:name="__RefHeading___p4-req-21-6-005_1"/><text:bookmark-start text:name="p4-req-21-6-005"/>P4-REQ-21-6-005<text:bookmark-end text:name="__RefHeading___p4-req-21-6-005_1"/><text:bookmark-end text:name="p4-req-21-6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DL and generated type mapping SHALL identify the DDS Topic or Topics that carry the generated typ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6: Information Structur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dentifying the DDS Topics that carry a generated type connects the implementation data representation to the communication exchanges in which it participates.</text:p>
      <text:p text:style-name="Text_20_body">This relationship supports communication review, type compatibility review, and end-to-end traceability from logical information structure through IDL and generated type to runtime exchang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DL and generated type mappings;DDS Topics;publishers and subscribers; andcommunication mapping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DL and generated type mapping identifies the DDS Topic or Topics that carry the generated type.</text:p>
      <text:p text:style-name="Text_20_body">Verification activities should include review checks confirming that:</text:p>
      <text:p text:style-name="Text_20_body">applicable DDS Topics are identified;Topic data representations agree with the generated type;Topic mappings agree with the corresponding IDL structure; andincompatible Topic/type relationships are not admitted to the baseli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Phase 0 generated types to the DDS Topic mappings through which they are exchanged.</text:p>
      <text:p text:style-name="Text_20_body">Related requirement identifiers:</text:p>
      <text:a xlink:type="simple" xlink:href="https://wiki.didosolutions.com/dido/99_annexes/annex-d-requirements/part-04/p4-req-21-6-004" text:style-name="Internet_20_link" text:visited-style-name="Visited_20_Internet_20_Link">P4-REQ-21-6-004</text:a>
      <text:a xlink:type="simple" xlink:href="https://wiki.didosolutions.com/dido/99_annexes/annex-d-requirements/part-04/p4-req-21-6-006" text:style-name="Internet_20_link" text:visited-style-name="Visited_20_Internet_20_Link">P4-REQ-21-6-006</text:a>
      <text:a xlink:type="simple" xlink:href="https://wiki.didosolutions.com/dido/99_annexes/annex-d-requirements/part-04/p4-req-21-5-004" text:style-name="Internet_20_link" text:visited-style-name="Visited_20_Internet_20_Link">P4-REQ-21-5-004</text:a>
      <text:p text:style-name="Text_20_body">Related source section:</text:p>
      <text:a xlink:type="simple" xlink:href="https://wiki.didosolutions.com/fxdemo/04-part/21-phase-0-implementation-requirements/21-6-information-structure-mapping-requirements/start" text:style-name="Internet_20_link" text:visited-style-name="Visited_20_Internet_20_Link">21.6 Information Structur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9:06</meta:creation-date>
    <dc:creator>Generated</dc:creator>
    <dc:date>2026-08-22T16::19:06</dc:date>
    <dc:language>en-US</dc:language>
    <meta:editing-cycles>1</meta:editing-cycles>
    <meta:editing-duration>PT0S</meta:editing-duration>
    <dc:title>dido:99_annexes:annex-d-requirements:part-04:p4-req-21-6-005</dc:title>
  </office:meta>
</office:document-meta>
</file>