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4"/><text:bookmark-start text:name="__RefHeading___p4-req-21-6-004_1"/><text:bookmark-start text:name="p4-req-21-6-004"/>P4-REQ-21-6-004<text:bookmark-end text:name="__RefHeading___p4-req-21-6-004_1"/><text:bookmark-end text:name="p4-req-21-6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Runtime Plane or Runtime Planes associated with the information stru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 classification preserves the separation of implementation concerns associated with the information structure.</text:p>
      <text:p text:style-name="Text_20_body">Recording the applicable Runtime Plane or Runtime Planes allows data representation, communication, logging, governance, and later observation concerns to remain aligned with the logical purpose of the inform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mappings;generated type mappings;Runtime Plane mappings;DDS Topic mappings; andapplicable implementation participa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its associated Runtime Plane or Runtime Planes.</text:p>
      <text:p text:style-name="Text_20_body">Verification activities should include review checks confirming that:</text:p>
      <text:p text:style-name="Text_20_body">applicable Runtime Planes are explicitly identified;mappings agree with the Part 3 classification;multi-plane associations are recorded where applicable; andimplementation representations do not collapse distinct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nformation representations to their applicable Part 3 Runtime Plane classifications.</text:p>
      <text:p text:style-name="Text_20_body">Related requirement identifiers:</text:p>
      <text:a xlink:type="simple" xlink:href="https://wiki.didosolutions.com/dido/99_annexes/annex-d-requirements/part-04/p4-req-21-6-005" text:style-name="Internet_20_link" text:visited-style-name="Visited_20_Internet_20_Link">P4-REQ-21-6-005</text:a>
      <text:a xlink:type="simple" xlink:href="https://wiki.didosolutions.com/dido/99_annexes/annex-d-requirements/part-04/p4-req-21-6-006" text:style-name="Internet_20_link" text:visited-style-name="Visited_20_Internet_20_Link">P4-REQ-21-6-006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5:36</meta:creation-date>
    <dc:creator>Generated</dc:creator>
    <dc:date>2026-08-22T17::25:36</dc:date>
    <dc:language>en-US</dc:language>
    <meta:editing-cycles>1</meta:editing-cycles>
    <meta:editing-duration>PT0S</meta:editing-duration>
    <dc:title>dido:99_annexes:annex-d-requirements:part-04:p4-req-21-6-004</dc:title>
  </office:meta>
</office:document-meta>
</file>