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3"/><text:bookmark-start text:name="__RefHeading___p4-req-21-6-003_1"/><text:bookmark-start text:name="p4-req-21-6-003"/>P4-REQ-21-6-003<text:bookmark-end text:name="__RefHeading___p4-req-21-6-003_1"/><text:bookmark-end text:name="p4-req-21-6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generated type SHALL identify the IDL structure from which it deriv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types are derived implementation artifacts rather than independent source definitions. Identifying the originating IDL structure preserves generation repeatability and establishes the source of the generated representation.</text:p>
      <text:p text:style-name="Text_20_body">This relationship also supports review of generated files and prevents manual or untraceable generated representations from entering the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types;governed IDL structures;generated-file metadata; andtype-generation process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enerated type identifies the IDL structure from which it derives.</text:p>
      <text:p text:style-name="Text_20_body">Verification activities should include review checks confirming that:</text:p>
      <text:p text:style-name="Text_20_body">the source IDL structure is identifiable;the generated type corresponds to that source structure;generated-file metadata preserves the derivation relationship; andregeneration can reproduce the generated type from the governed sour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derivation relationship between governed IDL structures and generated Phase 0 types.</text:p>
      <text:p text:style-name="Text_20_body">Related requirement identifiers:</text:p>
      <text:a xlink:type="simple" xlink:href="https://wiki.didosolutions.com/dido/99_annexes/annex-d-requirements/part-04/p4-req-21-6-002" text:style-name="Internet_20_link" text:visited-style-name="Visited_20_Internet_20_Link">P4-REQ-21-6-002</text:a>
      <text:a xlink:type="simple" xlink:href="https://wiki.didosolutions.com/dido/99_annexes/annex-d-requirements/part-04/p4-req-21-6-007" text:style-name="Internet_20_link" text:visited-style-name="Visited_20_Internet_20_Link">P4-REQ-21-6-007</text:a>
      <text:a xlink:type="simple" xlink:href="https://wiki.didosolutions.com/dido/99_annexes/annex-d-requirements/part-04/p4-req-21-6-008" text:style-name="Internet_20_link" text:visited-style-name="Visited_20_Internet_20_Link">P4-REQ-21-6-008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52</meta:creation-date>
    <dc:creator>Generated</dc:creator>
    <dc:date>2026-08-22T15::21:52</dc:date>
    <dc:language>en-US</dc:language>
    <meta:editing-cycles>1</meta:editing-cycles>
    <meta:editing-duration>PT0S</meta:editing-duration>
    <dc:title>dido:99_annexes:annex-d-requirements:part-04:p4-req-21-6-003</dc:title>
  </office:meta>
</office:document-meta>
</file>