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2"/><text:bookmark-start text:name="__RefHeading___p4-req-21-6-002_1"/><text:bookmark-start text:name="p4-req-21-6-002"/>P4-REQ-21-6-002<text:bookmark-end text:name="__RefHeading___p4-req-21-6-002_1"/><text:bookmark-end text:name="p4-req-21-6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structure SHALL identify the FX logical information structure it reali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DL structure must identify the logical information structure it realizes so that its implementation purpose and architectural source remain explicit.</text:p>
      <text:p text:style-name="Text_20_body">This relationship enables backward review from implementation data definitions to the authoritative Part 3 logical information mode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IDL structures;source IDL files;FX logical information structures; andimplementation mapping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structure identifies the FX logical information structure it realizes.</text:p>
      <text:p text:style-name="Text_20_body">Verification activities should include review checks confirming that:</text:p>
      <text:p text:style-name="Text_20_body">the applicable FX logical information structure is identified;the IDL representation is consistent with that logical structure;mapping metadata is reviewable; andthe logical information structure remains authoritativ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each Phase 0 IDL structure to its Part 3 FX logical information structure.</text:p>
      <text:p text:style-name="Text_20_body">Related requirement identifiers:</text:p>
      <text:a xlink:type="simple" xlink:href="https://wiki.didosolutions.com/dido/99_annexes/annex-d-requirements/part-04/p4-req-21-6-001" text:style-name="Internet_20_link" text:visited-style-name="Visited_20_Internet_20_Link">P4-REQ-21-6-001</text:a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10" text:style-name="Internet_20_link" text:visited-style-name="Visited_20_Internet_20_Link">P4-REQ-21-6-010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8:12</meta:creation-date>
    <dc:creator>Generated</dc:creator>
    <dc:date>2026-08-22T18::18:12</dc:date>
    <dc:language>en-US</dc:language>
    <meta:editing-cycles>1</meta:editing-cycles>
    <meta:editing-duration>PT0S</meta:editing-duration>
    <dc:title>dido:99_annexes:annex-d-requirements:part-04:p4-req-21-6-002</dc:title>
  </office:meta>
</office:document-meta>
</file>