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1"/><text:bookmark-start text:name="__RefHeading___p4-req-21-6-001_1"/><text:bookmark-start text:name="p4-req-21-6-001"/>P4-REQ-21-6-001<text:bookmark-end text:name="__RefHeading___p4-req-21-6-001_1"/><text:bookmark-end text:name="p4-req-21-6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map selected FX logical information structures to IDL structures and generated typ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 mapping from FX logical information structures to IDL structures and generated types preserves the relationship between logical information meaning and its selected Phase 0 implementation representation.</text:p>
      <text:p text:style-name="Text_20_body">Without this mapping, implementation data representations could become disconnected from the logical structures that justify the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elected FX logical information structures;Phase 0 IDL structures;generated types; andinformation-structure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elected FX logical information structures are mapped to Phase 0 IDL structures and generated types.</text:p>
      <text:p text:style-name="Text_20_body">Verification activities should include review checks confirming that:</text:p>
      <text:p text:style-name="Text_20_body">selected logical information structures have identified IDL mappings;generated types derive from the applicable IDL structures;mappings are documented and reviewable; andimplementation data representations remain traceable to their logical sourc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forward traceability from Part 3 FX logical information structures to their Phase 0 implementation representations.</text:p>
      <text:p text:style-name="Text_20_body">Related requirement identifiers:</text:p>
      <text:a xlink:type="simple" xlink:href="https://wiki.didosolutions.com/dido/99_annexes/annex-d-requirements/part-04/p4-req-21-6-002" text:style-name="Internet_20_link" text:visited-style-name="Visited_20_Internet_20_Link">P4-REQ-21-6-002</text:a>
      <text:a xlink:type="simple" xlink:href="https://wiki.didosolutions.com/dido/99_annexes/annex-d-requirements/part-04/p4-req-21-6-003" text:style-name="Internet_20_link" text:visited-style-name="Visited_20_Internet_20_Link">P4-REQ-21-6-003</text:a>
      <text:a xlink:type="simple" xlink:href="https://wiki.didosolutions.com/dido/99_annexes/annex-d-requirements/part-04/p4-req-21-6-010" text:style-name="Internet_20_link" text:visited-style-name="Visited_20_Internet_20_Link">P4-REQ-21-6-010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2:53</meta:creation-date>
    <dc:creator>Generated</dc:creator>
    <dc:date>2026-08-24T09::52:53</dc:date>
    <dc:language>en-US</dc:language>
    <meta:editing-cycles>1</meta:editing-cycles>
    <meta:editing-duration>PT0S</meta:editing-duration>
    <dc:title>dido:99_annexes:annex-d-requirements:part-04:p4-req-21-6-001</dc:title>
  </office:meta>
</office:document-meta>
</file>