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5-011"/><text:bookmark-start text:name="__RefHeading___p4-req-21-5-011_1"/><text:bookmark-start text:name="p4-req-21-5-011"/>P4-REQ-21-5-011<text:bookmark-end text:name="__RefHeading___p4-req-21-5-011_1"/><text:bookmark-end text:name="p4-req-21-5-011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DDS Topics SHALL NOT redefine FX logical Communication Endpoi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5: Communication Endpoint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DS Topics are selected Phase 0 implementation mechanisms for realizing logical communication. They do not define the logical purpose, participants, information meaning, Runtime Plane classification, or governance of the corresponding Communication Endpoint.</text:p>
      <text:p text:style-name="Text_20_body">This constraint preserves separation between the Part 3 logical architecture and the Part 4 DDS implementation profi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DDS Topics;DDS Topic mappings;QoS profiles;publishers and subscribers;configuration artifacts; andFX logical Communication Endpoi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DDS Topics do not redefine FX logical Communication Endpoints.</text:p>
      <text:p text:style-name="Text_20_body">Verification activities should include review checks confirming that:</text:p>
      <text:p text:style-name="Text_20_body">logical endpoint definitions remain governed by Part 3;DDS Topic names do not replace logical endpoint definitions;DDS data types and QoS choices remain implementation concerns;publisher and subscriber mappings remain subordinate to the logical exchange; andchanges to DDS mappings do not silently alter logical meaning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separation between the FX logical Communication Endpoint model and its selected Phase 0 DDS realization.</text:p>
      <text:p text:style-name="Text_20_body">Related requirement identifiers:</text:p>
      <text:a xlink:type="simple" xlink:href="https://wiki.didosolutions.com/dido/99_annexes/annex-d-requirements/part-04/p4-req-21-5-001" text:style-name="Internet_20_link" text:visited-style-name="Visited_20_Internet_20_Link">P4-REQ-21-5-001</text:a>
      <text:a xlink:type="simple" xlink:href="https://wiki.didosolutions.com/dido/99_annexes/annex-d-requirements/part-04/p4-req-21-5-010" text:style-name="Internet_20_link" text:visited-style-name="Visited_20_Internet_20_Link">P4-REQ-21-5-010</text:a>
      <text:a xlink:type="simple" xlink:href="https://wiki.didosolutions.com/dido/99_annexes/annex-d-requirements/part-04/p4-req-21-3-009" text:style-name="Internet_20_link" text:visited-style-name="Visited_20_Internet_20_Link">P4-REQ-21-3-009</text:a>
      <text:p text:style-name="Text_20_body">Related source section:</text:p>
      <text:a xlink:type="simple" xlink:href="https://wiki.didosolutions.com/fxdemo/04-part/21-phase-0-implementation-requirements/21-5-communication-endpoint-mapping-requirements/start" text:style-name="Internet_20_link" text:visited-style-name="Visited_20_Internet_20_Link">21.5 Communication Endpoint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6:16</meta:creation-date>
    <dc:creator>Generated</dc:creator>
    <dc:date>2026-08-24T03::16:16</dc:date>
    <dc:language>en-US</dc:language>
    <meta:editing-cycles>1</meta:editing-cycles>
    <meta:editing-duration>PT0S</meta:editing-duration>
    <dc:title>dido:99_annexes:annex-d-requirements:part-04:p4-req-21-5-011</dc:title>
  </office:meta>
</office:document-meta>
</file>