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10"/><text:bookmark-start text:name="__RefHeading___p4-req-21-5-010_1"/><text:bookmark-start text:name="p4-req-21-5-010"/>P4-REQ-21-5-010<text:bookmark-end text:name="__RefHeading___p4-req-21-5-010_1"/><text:bookmark-end text:name="p4-req-21-5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DDS Topic mapping SHALL preserve traceability to the Part 3 FX logical Communication Endpoin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ach DDS Topic is an implementation realization of a logical communication definition and must remain connected to that authoritative Part 3 source.</text:p>
      <text:p text:style-name="Text_20_body">Preserving traceability prevents Topic names, data representations, QoS profiles, or runtime configuration from becoming disconnected implementation decis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FX logical Communication Endpoints;configuration metadata;mapping tables; andimplementation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DS Topic mapping preserves traceability to its applicable Part 3 FX logical Communication Endpoint.</text:p>
      <text:p text:style-name="Text_20_body">Verification activities should include review checks confirming that:</text:p>
      <text:p text:style-name="Text_20_body">the applicable endpoint is identifiable;mapping records connect the Topic to its logical source;changes preserve or explicitly update the traceability relationship; andreviewers can navigate from DDS Topic to Part 3 endpoint defini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Phase 0 DDS Topics to their authoritative Part 3 FX logical Communication Endpoints.</text:p>
      <text:p text:style-name="Text_20_body">Related requirement identifiers:</text:p>
      <text:a xlink:type="simple" xlink:href="https://wiki.didosolutions.com/dido/99_annexes/annex-d-requirements/part-04/p4-req-21-5-001" text:style-name="Internet_20_link" text:visited-style-name="Visited_20_Internet_20_Link">P4-REQ-21-5-001</text:a>
      <text:a xlink:type="simple" xlink:href="https://wiki.didosolutions.com/dido/99_annexes/annex-d-requirements/part-04/p4-req-21-5-002" text:style-name="Internet_20_link" text:visited-style-name="Visited_20_Internet_20_Link">P4-REQ-21-5-002</text:a>
      <text:a xlink:type="simple" xlink:href="https://wiki.didosolutions.com/dido/99_annexes/annex-d-requirements/part-04/p4-req-21-5-009" text:style-name="Internet_20_link" text:visited-style-name="Visited_20_Internet_20_Link">P4-REQ-21-5-009</text:a>
      <text:a xlink:type="simple" xlink:href="https://wiki.didosolutions.com/dido/99_annexes/annex-d-requirements/part-04/p4-req-21-5-011" text:style-name="Internet_20_link" text:visited-style-name="Visited_20_Internet_20_Link">P4-REQ-21-5-011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6:30</meta:creation-date>
    <dc:creator>Generated</dc:creator>
    <dc:date>2026-08-22T17::16:30</dc:date>
    <dc:language>en-US</dc:language>
    <meta:editing-cycles>1</meta:editing-cycles>
    <meta:editing-duration>PT0S</meta:editing-duration>
    <dc:title>dido:99_annexes:annex-d-requirements:part-04:p4-req-21-5-010</dc:title>
  </office:meta>
</office:document-meta>
</file>