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9"/><text:bookmark-start text:name="__RefHeading___p4-req-21-5-009_1"/><text:bookmark-start text:name="p4-req-21-5-009"/>P4-REQ-21-5-009<text:bookmark-end text:name="__RefHeading___p4-req-21-5-009_1"/><text:bookmark-end text:name="p4-req-21-5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applicable governance, versioning, and compatibility expect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Topic mappings must remain governed and compatible across producers, consumers, data representations, and QoS configurations.</text:p>
      <text:p text:style-name="Text_20_body">Recording governance, versioning, and compatibility expectations allows changes to communication mappings to be reviewed without silently breaking the Phase 0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publishers and subscribers;IDL structures and generated types;QoS profiles; andconfigur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applicable governance, versioning, and compatibility expectations.</text:p>
      <text:p text:style-name="Text_20_body">Verification activities should include review checks confirming that:</text:p>
      <text:p text:style-name="Text_20_body">applicable versions are identifiable;publisher and subscriber expectations are compatible;IDL and generated-type versions are compatible;QoS compatibility is reviewable; andchanges follow implementation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communication mappings to the Phase 0 implementation governance and compatibility model.</text:p>
      <text:p text:style-name="Text_20_body">Related requirement identifiers:</text:p>
      <text:a xlink:type="simple" xlink:href="https://wiki.didosolutions.com/dido/99_annexes/annex-d-requirements/part-04/p4-req-21-5-008" text:style-name="Internet_20_link" text:visited-style-name="Visited_20_Internet_20_Link">P4-REQ-21-5-008</text:a>
      <text:a xlink:type="simple" xlink:href="https://wiki.didosolutions.com/dido/99_annexes/annex-d-requirements/part-04/p4-req-21-5-010" text:style-name="Internet_20_link" text:visited-style-name="Visited_20_Internet_20_Link">P4-REQ-21-5-010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46</meta:creation-date>
    <dc:creator>Generated</dc:creator>
    <dc:date>2026-08-23T22::02:46</dc:date>
    <dc:language>en-US</dc:language>
    <meta:editing-cycles>1</meta:editing-cycles>
    <meta:editing-duration>PT0S</meta:editing-duration>
    <dc:title>dido:99_annexes:annex-d-requirements:part-04:p4-req-21-5-009</dc:title>
  </office:meta>
</office:document-meta>
</file>