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8"/><text:bookmark-start text:name="__RefHeading___p4-req-21-5-008_1"/><text:bookmark-start text:name="p4-req-21-5-008"/>P4-REQ-21-5-008<text:bookmark-end text:name="__RefHeading___p4-req-21-5-008_1"/><text:bookmark-end text:name="p4-req-21-5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QoS profile or QoS profile family used for the topic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QoS profiles define the selected Phase 0 communication behavior associated with DDS Topic exchange.</text:p>
      <text:p text:style-name="Text_20_body">Identifying the applicable profile makes reliability, durability, history, ordering, liveliness, and compatibility expectations explicit and reviewab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QoS profiles;publishers;subscribers; andcommunication configur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its applicable QoS profile or profile family.</text:p>
      <text:p text:style-name="Text_20_body">Verification activities should include review checks confirming that:</text:p>
      <text:p text:style-name="Text_20_body">the applicable QoS profile is identified;publishers and subscribers use compatible profiles;profile selection agrees with the applicable Runtime Plane; andQoS configuration is governed by the Phase 0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DDS Topic mappings to the Phase 0 QoS Profile Model and applicable Runtime Plane concerns.</text:p>
      <text:p text:style-name="Text_20_body">Related requirement identifiers:</text:p>
      <text:a xlink:type="simple" xlink:href="https://wiki.didosolutions.com/dido/99_annexes/annex-d-requirements/part-04/p4-req-21-5-004" text:style-name="Internet_20_link" text:visited-style-name="Visited_20_Internet_20_Link">P4-REQ-21-5-004</text:a>
      <text:a xlink:type="simple" xlink:href="https://wiki.didosolutions.com/dido/99_annexes/annex-d-requirements/part-04/p4-req-21-5-007" text:style-name="Internet_20_link" text:visited-style-name="Visited_20_Internet_20_Link">P4-REQ-21-5-007</text:a>
      <text:a xlink:type="simple" xlink:href="https://wiki.didosolutions.com/dido/99_annexes/annex-d-requirements/part-04/p4-req-21-3-004" text:style-name="Internet_20_link" text:visited-style-name="Visited_20_Internet_20_Link">P4-REQ-21-3-004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0:26</meta:creation-date>
    <dc:creator>Generated</dc:creator>
    <dc:date>2026-08-22T16::20:26</dc:date>
    <dc:language>en-US</dc:language>
    <meta:editing-cycles>1</meta:editing-cycles>
    <meta:editing-duration>PT0S</meta:editing-duration>
    <dc:title>dido:99_annexes:annex-d-requirements:part-04:p4-req-21-5-008</dc:title>
  </office:meta>
</office:document-meta>
</file>