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5-007"/><text:bookmark-start text:name="__RefHeading___p4-req-21-5-007_1"/><text:bookmark-start text:name="p4-req-21-5-007"/>P4-REQ-21-5-007<text:bookmark-end text:name="__RefHeading___p4-req-21-5-007_1"/><text:bookmark-end text:name="p4-req-21-5-007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Each DDS Topic mapping SHALL identify the Runtime Plane or Runtime Planes associated with the exchange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5: Communication Endpoint Mapping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Runtime Plane classification preserves separation of concerns in Phase 0 communication mappings.</text:p>
      <text:p text:style-name="Text_20_body">Recording the applicable Runtime Plane allows communication behavior, QoS, logging, exception handling, and later observation to remain aligned with the logical purpose of the exchange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DDS Topic mappings;Runtime Plane mappings;QoS profiles;implementation participants; andapplicable communication convention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ach DDS Topic mapping identifies the Runtime Plane or Runtime Planes associated with the exchange.</text:p>
      <text:p text:style-name="Text_20_body">Verification activities should include review checks confirming that:</text:p>
      <text:p text:style-name="Text_20_body">applicable Runtime Planes are explicitly identified;mappings agree with Part 3 Runtime Plane classifications;multi-plane associations are recorded where applicable; andcommunication implementation does not collapse distinct Runtime Plane concerns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connects each DDS Topic mapping to the Runtime Plane classification of its corresponding FX logical exchange.</text:p>
      <text:p text:style-name="Text_20_body">Related requirement identifiers:</text:p>
      <text:a xlink:type="simple" xlink:href="https://wiki.didosolutions.com/dido/99_annexes/annex-d-requirements/part-04/p4-req-21-5-008" text:style-name="Internet_20_link" text:visited-style-name="Visited_20_Internet_20_Link">P4-REQ-21-5-008</text:a>
      <text:a xlink:type="simple" xlink:href="https://wiki.didosolutions.com/dido/99_annexes/annex-d-requirements/part-04/p4-req-21-4-004" text:style-name="Internet_20_link" text:visited-style-name="Visited_20_Internet_20_Link">P4-REQ-21-4-004</text:a>
      <text:p text:style-name="Text_20_body">Related source section:</text:p>
      <text:a xlink:type="simple" xlink:href="https://wiki.didosolutions.com/fxdemo/04-part/21-phase-0-implementation-requirements/21-5-communication-endpoint-mapping-requirements/start" text:style-name="Internet_20_link" text:visited-style-name="Visited_20_Internet_20_Link">21.5 Communication Endpoint Mapping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18:13</meta:creation-date>
    <dc:creator>Generated</dc:creator>
    <dc:date>2026-08-22T16::18:13</dc:date>
    <dc:language>en-US</dc:language>
    <meta:editing-cycles>1</meta:editing-cycles>
    <meta:editing-duration>PT0S</meta:editing-duration>
    <dc:title>dido:99_annexes:annex-d-requirements:part-04:p4-req-21-5-007</dc:title>
  </office:meta>
</office:document-meta>
</file>