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5-005"/><text:bookmark-start text:name="__RefHeading___p4-req-21-5-005_1"/><text:bookmark-start text:name="p4-req-21-5-005"/>P4-REQ-21-5-005<text:bookmark-end text:name="__RefHeading___p4-req-21-5-005_1"/><text:bookmark-end text:name="p4-req-21-5-005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DDS Topic mapping SHALL identify the producing FX logical Node or Node Rol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5: Communication Endpoint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dentifying the producing Node or Node Role makes the source responsibility for each DDS exchange explicit.</text:p>
      <text:p text:style-name="Text_20_body">This preserves the logical allocation of publication responsibility and allows reviewers to confirm that the implementation producer corresponds to the applicable Part 3 defini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DS Topic mappings;producing implementation participants;FX logical Nodes;FX logical Node Roles; andpublication mapping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DDS Topic mapping identifies the producing FX logical Node or Node Role.</text:p>
      <text:p text:style-name="Text_20_body">Verification activities should include review checks confirming that:</text:p>
      <text:p text:style-name="Text_20_body">the producing logical responsibility is explicitly identified;the implementation publisher maps to the identified Node or Node Role;producer responsibility agrees with Part 3; andpublication responsibility remains tracea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DDS publication responsibility to the applicable FX logical Node or Node Role.</text:p>
      <text:p text:style-name="Text_20_body">Related requirement identifiers:</text:p>
      <text:a xlink:type="simple" xlink:href="https://wiki.didosolutions.com/dido/99_annexes/annex-d-requirements/part-04/p4-req-21-5-006" text:style-name="Internet_20_link" text:visited-style-name="Visited_20_Internet_20_Link">P4-REQ-21-5-006</text:a>
      <text:a xlink:type="simple" xlink:href="https://wiki.didosolutions.com/dido/99_annexes/annex-d-requirements/part-04/p4-req-21-4-003" text:style-name="Internet_20_link" text:visited-style-name="Visited_20_Internet_20_Link">P4-REQ-21-4-003</text:a>
      <text:p text:style-name="Text_20_body">Related source section:</text:p>
      <text:a xlink:type="simple" xlink:href="https://wiki.didosolutions.com/fxdemo/04-part/21-phase-0-implementation-requirements/21-5-communication-endpoint-mapping-requirements/start" text:style-name="Internet_20_link" text:visited-style-name="Visited_20_Internet_20_Link">21.5 Communication Endpoint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5:29</meta:creation-date>
    <dc:creator>Generated</dc:creator>
    <dc:date>2026-08-22T13::35:29</dc:date>
    <dc:language>en-US</dc:language>
    <meta:editing-cycles>1</meta:editing-cycles>
    <meta:editing-duration>PT0S</meta:editing-duration>
    <dc:title>dido:99_annexes:annex-d-requirements:part-04:p4-req-21-5-005</dc:title>
  </office:meta>
</office:document-meta>
</file>