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5-004"/><text:bookmark-start text:name="__RefHeading___p4-req-21-5-004_1"/><text:bookmark-start text:name="p4-req-21-5-004"/>P4-REQ-21-5-004<text:bookmark-end text:name="__RefHeading___p4-req-21-5-004_1"/><text:bookmark-end text:name="p4-req-21-5-004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DDS Topic mapping SHALL identify the IDL structure and generated type used for Phase 0 exchang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5: Communication Endpoint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IDL structure and generated type define the selected Phase 0 implementation representation used for DDS exchange.</text:p>
      <text:p text:style-name="Text_20_body">Identifying both artifacts allows reviewers to trace the communication path from logical information structure through governed IDL to the generated runtime represent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DS Topic mappings;IDL structures;generated types;generation records; andimplementation participants using the Topic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DDS Topic mapping identifies the IDL structure and generated type used for Phase 0 exchange.</text:p>
      <text:p text:style-name="Text_20_body">Verification activities should include review checks confirming that:</text:p>
      <text:p text:style-name="Text_20_body">the applicable IDL structure is identified;the generated type is identified;the generated type derives from the identified IDL structure; andthe mapping is consistent with the logical information structur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representation chain from FX logical information structures to IDL structures, generated types, and DDS Topic exchange.</text:p>
      <text:p text:style-name="Text_20_body">Related requirement identifiers:</text:p>
      <text:a xlink:type="simple" xlink:href="https://wiki.didosolutions.com/dido/99_annexes/annex-d-requirements/part-04/p4-req-21-5-003" text:style-name="Internet_20_link" text:visited-style-name="Visited_20_Internet_20_Link">P4-REQ-21-5-003</text:a>
      <text:a xlink:type="simple" xlink:href="https://wiki.didosolutions.com/dido/99_annexes/annex-d-requirements/part-04/p4-req-21-5-008" text:style-name="Internet_20_link" text:visited-style-name="Visited_20_Internet_20_Link">P4-REQ-21-5-008</text:a>
      <text:p text:style-name="Text_20_body">Related source section:</text:p>
      <text:a xlink:type="simple" xlink:href="https://wiki.didosolutions.com/fxdemo/04-part/21-phase-0-implementation-requirements/21-5-communication-endpoint-mapping-requirements/start" text:style-name="Internet_20_link" text:visited-style-name="Visited_20_Internet_20_Link">21.5 Communication Endpoint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2:19</meta:creation-date>
    <dc:creator>Generated</dc:creator>
    <dc:date>2026-08-22T15::22:19</dc:date>
    <dc:language>en-US</dc:language>
    <meta:editing-cycles>1</meta:editing-cycles>
    <meta:editing-duration>PT0S</meta:editing-duration>
    <dc:title>dido:99_annexes:annex-d-requirements:part-04:p4-req-21-5-004</dc:title>
  </office:meta>
</office:document-meta>
</file>