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3"/><text:bookmark-start text:name="__RefHeading___p4-req-21-5-003_1"/><text:bookmark-start text:name="p4-req-21-5-003"/>P4-REQ-21-5-003<text:bookmark-end text:name="__RefHeading___p4-req-21-5-003_1"/><text:bookmark-end text:name="p4-req-21-5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FX logical information structure carried by the endpoin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communication mapping must identify the logical information structure being exchanged so that the meaning of the transported information remains traceable to the FX Demo Logical Profile.</text:p>
      <text:p text:style-name="Text_20_body">This prevents implementation data representations from becoming detached from their logical defini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FX logical information structures;Communication Endpoint mappings; andimplementation data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FX logical information structure carried by the endpoint.</text:p>
      <text:p text:style-name="Text_20_body">Verification activities should include review checks confirming that:</text:p>
      <text:p text:style-name="Text_20_body">the logical information structure is explicitly identified;the structure agrees with the applicable Communication Endpoint;the implementation representation remains traceable to the logical structure; andconflicting logical structures are not assigned to the same mapping without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communication mappings to the FX logical information structures defined in Part 3.</text:p>
      <text:p text:style-name="Text_20_body">Related requirement identifiers:</text:p>
      <text:a xlink:type="simple" xlink:href="https://wiki.didosolutions.com/dido/99_annexes/annex-d-requirements/part-04/p4-req-21-5-002" text:style-name="Internet_20_link" text:visited-style-name="Visited_20_Internet_20_Link">P4-REQ-21-5-002</text:a>
      <text:a xlink:type="simple" xlink:href="https://wiki.didosolutions.com/dido/99_annexes/annex-d-requirements/part-04/p4-req-21-5-004" text:style-name="Internet_20_link" text:visited-style-name="Visited_20_Internet_20_Link">P4-REQ-21-5-004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8:01</meta:creation-date>
    <dc:creator>Generated</dc:creator>
    <dc:date>2026-08-22T18::18:01</dc:date>
    <dc:language>en-US</dc:language>
    <meta:editing-cycles>1</meta:editing-cycles>
    <meta:editing-duration>PT0S</meta:editing-duration>
    <dc:title>dido:99_annexes:annex-d-requirements:part-04:p4-req-21-5-003</dc:title>
  </office:meta>
</office:document-meta>
</file>