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5-002"/><text:bookmark-start text:name="__RefHeading___p4-req-21-5-002_1"/><text:bookmark-start text:name="p4-req-21-5-002"/>P4-REQ-21-5-002<text:bookmark-end text:name="__RefHeading___p4-req-21-5-002_1"/><text:bookmark-end text:name="p4-req-21-5-00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DDS Topic mapping SHALL identify the FX logical Communication Endpoint it realis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5: Communication Endpoint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DDS Topic must identify the logical Communication Endpoint it realizes so that the architectural purpose of the Topic remains explicit.</text:p>
      <text:p text:style-name="Text_20_body">This identification supports backward review from the implementation mechanism to the authoritative Part 3 communication defini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DS Topic mappings;FX logical Communication Endpoints;configuration artifacts; andimplementation traceability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DDS Topic mapping identifies the FX logical Communication Endpoint it realizes.</text:p>
      <text:p text:style-name="Text_20_body">Verification activities should include review checks confirming that:</text:p>
      <text:p text:style-name="Text_20_body">the applicable Communication Endpoint is explicitly identified;the Topic purpose agrees with the logical endpoint;mapping records are reviewable; andthe logical endpoint remains authoritativ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backward traceability from each DDS Topic mapping to its Part 3 FX logical Communication Endpoint.</text:p>
      <text:p text:style-name="Text_20_body">Related requirement identifiers:</text:p>
      <text:a xlink:type="simple" xlink:href="https://wiki.didosolutions.com/dido/99_annexes/annex-d-requirements/part-04/p4-req-21-5-001" text:style-name="Internet_20_link" text:visited-style-name="Visited_20_Internet_20_Link">P4-REQ-21-5-001</text:a>
      <text:a xlink:type="simple" xlink:href="https://wiki.didosolutions.com/dido/99_annexes/annex-d-requirements/part-04/p4-req-21-5-003" text:style-name="Internet_20_link" text:visited-style-name="Visited_20_Internet_20_Link">P4-REQ-21-5-003</text:a>
      <text:a xlink:type="simple" xlink:href="https://wiki.didosolutions.com/dido/99_annexes/annex-d-requirements/part-04/p4-req-21-5-010" text:style-name="Internet_20_link" text:visited-style-name="Visited_20_Internet_20_Link">P4-REQ-21-5-010</text:a>
      <text:p text:style-name="Text_20_body">Related source section:</text:p>
      <text:a xlink:type="simple" xlink:href="https://wiki.didosolutions.com/fxdemo/04-part/21-phase-0-implementation-requirements/21-5-communication-endpoint-mapping-requirements/start" text:style-name="Internet_20_link" text:visited-style-name="Visited_20_Internet_20_Link">21.5 Communication Endpoint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8:17</meta:creation-date>
    <dc:creator>Generated</dc:creator>
    <dc:date>2026-08-22T17::18:17</dc:date>
    <dc:language>en-US</dc:language>
    <meta:editing-cycles>1</meta:editing-cycles>
    <meta:editing-duration>PT0S</meta:editing-duration>
    <dc:title>dido:99_annexes:annex-d-requirements:part-04:p4-req-21-5-002</dc:title>
  </office:meta>
</office:document-meta>
</file>