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1"/><text:bookmark-start text:name="__RefHeading___p4-req-21-5-001_1"/><text:bookmark-start text:name="p4-req-21-5-001"/>P4-REQ-21-5-001<text:bookmark-end text:name="__RefHeading___p4-req-21-5-001_1"/><text:bookmark-end text:name="p4-req-21-5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map selected FX logical Communication Endpoints to DDS Topic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Mapping FX logical Communication Endpoints to DDS Topics establishes the Phase 0 communication realization of the logical exchanges defined by the FX Demo Logical Profile.</text:p>
      <text:p text:style-name="Text_20_body">Explicit mappings preserve the distinction between logical communication meaning and the selected DDS implementation mechanism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selected FX logical Communication Endpoints;DDS Topics;Phase 0 communication mappings; andimplementation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selected FX logical Communication Endpoints are mapped to Phase 0 DDS Topics.</text:p>
      <text:p text:style-name="Text_20_body">Verification activities should include review checks confirming that:</text:p>
      <text:p text:style-name="Text_20_body">each selected endpoint has an identified DDS Topic mapping;DDS Topic mappings identify their logical source;mappings are documented and reviewable; andunmapped DDS Topics do not introduce ungoverned logical exchang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forward traceability from Part 3 FX logical Communication Endpoints to their Phase 0 DDS Topic realizations.</text:p>
      <text:p text:style-name="Text_20_body">Related requirement identifiers:</text:p>
      <text:a xlink:type="simple" xlink:href="https://wiki.didosolutions.com/dido/99_annexes/annex-d-requirements/part-04/p4-req-21-5-002" text:style-name="Internet_20_link" text:visited-style-name="Visited_20_Internet_20_Link">P4-REQ-21-5-002</text:a>
      <text:a xlink:type="simple" xlink:href="https://wiki.didosolutions.com/dido/99_annexes/annex-d-requirements/part-04/p4-req-21-5-003" text:style-name="Internet_20_link" text:visited-style-name="Visited_20_Internet_20_Link">P4-REQ-21-5-003</text:a>
      <text:a xlink:type="simple" xlink:href="https://wiki.didosolutions.com/dido/99_annexes/annex-d-requirements/part-04/p4-req-21-5-010" text:style-name="Internet_20_link" text:visited-style-name="Visited_20_Internet_20_Link">P4-REQ-21-5-010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9:33</meta:creation-date>
    <dc:creator>Generated</dc:creator>
    <dc:date>2026-08-22T18::19:33</dc:date>
    <dc:language>en-US</dc:language>
    <meta:editing-cycles>1</meta:editing-cycles>
    <meta:editing-duration>PT0S</meta:editing-duration>
    <dc:title>dido:99_annexes:annex-d-requirements:part-04:p4-req-21-5-001</dc:title>
  </office:meta>
</office:document-meta>
</file>